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yzantine:political_landscaping"/><text:bookmark-start text:name="__RefHeading___universal_organizations_1"/><text:bookmark-start text:name="universal_organizations"/>Universal Organizations<text:bookmark-end text:name="__RefHeading___universal_organizations_1"/><text:bookmark-end text:name="universal_organizations"/></text:h>
      <text:p text:style-name="Text_20_body">The city is so large that only a handful of organizations can be said to be truly found everywhere. </text:p>
      <text:h text:style-name="Heading_20_3" text:outline-level="3"><text:bookmark-start text:name="__RefHeading___architects_guild_2"/><text:bookmark-start text:name="architects_guild"/>Architects Guild<text:bookmark-end text:name="__RefHeading___architects_guild_2"/><text:bookmark-end text:name="architects_guild"/></text:h>
      <text:h text:style-name="Heading_20_3" text:outline-level="3"><text:bookmark-start text:name="__RefHeading___harvesters_3"/><text:bookmark-start text:name="harvesters"/>Harvesters<text:bookmark-end text:name="__RefHeading___harvesters_3"/><text:bookmark-end text:name="harvesters"/></text:h>
      <text:h text:style-name="Heading_20_3" text:outline-level="3"><text:bookmark-start text:name="__RefHeading___ecumenical_council_of_certified_oracles_4"/><text:bookmark-start text:name="ecumenical_council_of_certified_oracles"/>Ecumenical Council of Certified Oracles<text:bookmark-end text:name="__RefHeading___ecumenical_council_of_certified_oracles_4"/><text:bookmark-end text:name="ecumenical_council_of_certified_oracles"/></text:h>
      <text:p text:style-name="Text_20_body">ECC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7::06:24</meta:creation-date>
    <dc:creator>Generated</dc:creator>
    <dc:date>2026-08-14T07::06:24</dc:date>
    <dc:language>en-US</dc:language>
    <meta:editing-cycles>1</meta:editing-cycles>
    <meta:editing-duration>PT0S</meta:editing-duration>
    <dc:title>byzantine:political_landscaping</dc:title>
  </office:meta>
</office:document-meta>
</file>