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0053c717bbbc527c5e62962d2f4e5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4.2333333333333cm"><draw:image xlink:href="Pictures/b20053c717bbbc527c5e62962d2f4e5d.jpg" xlink:type="simple" xlink:show="embed" xlink:actuate="onLoad"/></draw:frame></text:p>
      <text:h text:style-name="Heading_20_1" text:outline-level="1"><text:bookmark text:name="centaurus_gate"/><text:bookmark-start text:name="__RefHeading___introduction_1"/><text:bookmark-start text:name="introduction"/>Introduction<text:bookmark-end text:name="__RefHeading___introduction_1"/><text:bookmark-end text:name="introduction"/></text:h>
      <text:p text:style-name="Text_20_body">Centaurus Gate is a science fiction theme RPG based on a rebuild of WestEnd Game's Star Wars D6 RPG. While it is primarily inspired by Farscape, it also draws on many concepts presented in other shows such as Stargate. The game focuses on the adventures of a daring crew as they guide their starship into a galaxy far away to explore and exploit (a pioneer theme). Each player's character is a crew member of the starship in question, taking on one or more roles as crew. Blast off into a <text:a xlink:type="simple" xlink:href="https://wiki.wishray.com/doku.php?id=science_adventure" text:style-name="Internet_20_link" text:visited-style-name="Visited_20_Internet_20_Link">Science Adventure</text:a>!</text:p>
      <text:h text:style-name="Heading_20_2" text:outline-level="2"><text:bookmark-start text:name="__RefHeading___rules_2"/><text:bookmark-start text:name="rules"/>Rules<text:bookmark-end text:name="__RefHeading___rules_2"/><text:bookmark-end text:name="rules"/></text:h>
      <text:p text:style-name="Text_20_body">Here are the rules for the game, broken down into small digestible sections. This is not a rules text, but a System Reference Document (SRD) for the game itself. If you are looking for rules texts, one of the PDFs linked below is a better choice.</text:p>
      <text:list text:style-name="List_20_1" text:continue-numbering="false">
        <text:list-item>
          <text:p text:style-name="List_20_1_Content_First"> <text:a xlink:type="simple" xlink:href="https://wiki.wishray.com/doku.php?id=centaurus_gate:basic_rules" text:style-name="Internet_20_link" text:visited-style-name="Visited_20_Internet_20_Link">Basic Rules</text:a> - Basic game rules and charts.</text:p>
        </text:list-item>
        <text:list-item>
          <text:p text:style-name="List_20_1_Content"> <text:a xlink:type="simple" xlink:href="https://wiki.wishray.com/doku.php?id=centaurus_gate:universe" text:style-name="Internet_20_link" text:visited-style-name="Visited_20_Internet_20_Link">Universe</text:a> - Known details of the Universe of Centaurus Gate.</text:p>
          <text:list text:style-name="List_20_1">
            <text:list-item>
              <text:p text:style-name="List_20_1_Content"> Here are some of the large pages under this category: <text:a xlink:type="simple" xlink:href="https://wiki.wishray.com/doku.php?id=centaurus_gate:isotech" text:style-name="Internet_20_link" text:visited-style-name="Visited_20_Internet_20_Link">ISOTech</text:a>, <text:a xlink:type="simple" xlink:href="https://wiki.wishray.com/doku.php?id=centaurus_gate:expedition_task_force" text:style-name="Internet_20_link" text:visited-style-name="Visited_20_Internet_20_Link">Expedition Task Force</text:a>, <text:a xlink:type="simple" xlink:href="https://wiki.wishray.com/doku.php?id=centaurus_gate:five_allied_races" text:style-name="Internet_20_link" text:visited-style-name="Visited_20_Internet_20_Link">Five Allied Races</text:a>, <text:a xlink:type="simple" xlink:href="https://wiki.wishray.com/doku.php?id=centaurus_gate:avery_the_system" text:style-name="Internet_20_link" text:visited-style-name="Visited_20_Internet_20_Link">Avery &amp; The System</text:a></text:p>
            </text:list-item>
          </text:list>
        </text:list-item>
        <text:list-item>
          <text:p text:style-name="List_20_1_Content"> <text:a xlink:type="simple" xlink:href="https://wiki.wishray.com/doku.php?id=centaurus_gate:primer" text:style-name="Internet_20_link" text:visited-style-name="Visited_20_Internet_20_Link">Primer</text:a> - A short list of terms and ideas all players should know.</text:p>
        </text:list-item>
        <text:list-item>
          <text:p text:style-name="List_20_1_Content"> <text:a xlink:type="simple" xlink:href="https://wiki.wishray.com/doku.php?id=centaurus_gate:early_intelligence_data" text:style-name="Internet_20_link" text:visited-style-name="Visited_20_Internet_20_Link">Early Intelligence Data</text:a> - Results of the preliminary scouting of the expanse, unconfirmed facts mostly.</text:p>
        </text:list-item>
        <text:list-item>
          <text:p text:style-name="List_20_1_Content"> <text:a xlink:type="simple" xlink:href="https://wiki.wishray.com/doku.php?id=centaurus_gate:ship_and_expedition" text:style-name="Internet_20_link" text:visited-style-name="Visited_20_Internet_20_Link">Ship and Expedition</text:a> - Ship and Expedition in the basic game, handled by the Exec primarily.</text:p>
        </text:list-item>
        <text:list-item>
          <text:p text:style-name="List_20_1_Content"> <text:a xlink:type="simple" xlink:href="https://wiki.wishray.com/doku.php?id=centaurus_gate:explorer_roles" text:style-name="Internet_20_link" text:visited-style-name="Visited_20_Internet_20_Link">Explorer Roles</text:a> - Character roles in the basic game, handled by the crew players primarily.</text:p>
        </text:list-item>
        <text:list-item>
          <text:p text:style-name="List_20_1_Content"> <text:a xlink:type="simple" xlink:href="https://wiki.wishray.com/doku.php?id=centaurus_gate:getting_started" text:style-name="Internet_20_link" text:visited-style-name="Visited_20_Internet_20_Link">Getting Started</text:a> - Creating characters for a game of Centaurus Gate, assumes you have skimmed the Universe, Basic Rules, and Explorer Roles above at least.</text:p>
        </text:list-item>
        <text:list-item>
          <text:p text:style-name="List_20_1_Content"> <text:a xlink:type="simple" xlink:href="https://wiki.wishray.com/doku.php?id=centaurus_gate:the_executive_s_guide" text:style-name="Internet_20_link" text:visited-style-name="Visited_20_Internet_20_Link">The Executive's Guide</text:a> - Executive additional rules and advice.</text:p>
        </text:list-item>
        <text:list-item>
          <text:p text:style-name="List_20_1_Content"> <text:a xlink:type="simple" xlink:href="https://wiki.wishray.com/doku.php?id=centaurus_gate:the_player_s_guide" text:style-name="Internet_20_link" text:visited-style-name="Visited_20_Internet_20_Link">The Player's Guide</text:a> - Player additional rules and advice.</text:p>
        </text:list-item>
        <text:list-item>
          <text:p text:style-name="List_20_1_Content_Last"> <text:span text:style-name="Emphasis">Centaurus Gate:The Serpentine Spinway</text:span> - Forthcoming Sourcebook for the crazy territory leading to and from the gate in the Expanse.</text:p>
        </text:list-item>
      </text:list>
      <text:h text:style-name="Heading_20_2" text:outline-level="2"><text:bookmark-start text:name="__RefHeading___tutorials_examples_3"/><text:bookmark-start text:name="tutorials_examples"/>Tutorials &amp; Examples<text:bookmark-end text:name="__RefHeading___tutorials_examples_3"/><text:bookmark-end text:name="tutorials_examples"/></text:h>
      <text:list text:style-name="List_20_1" text:continue-numbering="false">
        <text:list-item>
          <text:p text:style-name="List_20_1_Content_First"> <text:a xlink:type="simple" xlink:href="https://wiki.wishray.com/doku.php?id=centaurus_gate:tension_mode_an_introduction" text:style-name="Internet_20_link" text:visited-style-name="Visited_20_Internet_20_Link">Tension Mode, An Introduction</text:a> - Example of Tension Mode gameplay.</text:p>
        </text:list-item>
        <text:list-item>
          <text:p text:style-name="List_20_1_Content_Last"> <text:a xlink:type="simple" xlink:href="https://wiki.wishray.com/doku.php?id=centaurus_gate:a_day_in_the_life" text:style-name="Internet_20_link" text:visited-style-name="Visited_20_Internet_20_Link">A Day In The Life</text:a> - A primer for understanding life in the ETF, exploring the Expanse in year 3111.</text:p>
        </text:list-item>
      </text:list>
      <text:h text:style-name="Heading_20_2" text:outline-level="2"><text:bookmark-start text:name="__RefHeading___pdfs_and_tools_4"/><text:bookmark-start text:name="pdfs_and_tools"/>PDFs and Tools<text:bookmark-end text:name="__RefHeading___pdfs_and_tools_4"/><text:bookmark-end text:name="pdfs_and_tools"/></text:h>
      <text:p text:style-name="Text_20_body">These are PDF files of game texts available for free (under the Creative Commons license at the bottom of this page), Epubs, and online/offline tools for the game.</text:p>
      <text:list text:style-name="List_20_1" text:continue-numbering="false">
        <text:list-item>
          <text:p text:style-name="List_20_1_Content_First"> <text:a xlink:type="simple" xlink:href="http://muragami.ddns.net/cgcs" text:style-name="Internet_20_link" text:visited-style-name="Visited_20_Internet_20_Link">Centaurus Gate Character System</text:a> - Online Tool Prototype for managing and creating characters for Centaurus Gate.</text:p>
        </text:list-item>
        <text:list-item>
          <text:p text:style-name="List_20_1_Content_Last"> <text:a xlink:type="simple" xlink:href="http://wishray.com/cgg" text:style-name="Internet_20_link" text:visited-style-name="Visited_20_Internet_20_Link">Centaurus Gate Website</text:a> - The official game website in case it ever links to something interesting.</text:p>
        </text:list-item>
      </text:list>
      <text:p text:style-name="Text_20_body">Some tools located right on this wiki:</text:p>
      <text:list text:style-name="List_20_1" text:continue-numbering="false">
        <text:list-item>
          <text:p text:style-name="List_20_1_Content_First"> <text:a xlink:type="simple" xlink:href="https://wiki.wishray.com/doku.php?id=centaurus_gate:wiki_explorer_template" text:style-name="Internet_20_link" text:visited-style-name="Visited_20_Internet_20_Link">Wiki Explorer Template</text:a> - A template to copy for creating a wiki page for your explorer (used for the playtests).</text:p>
        </text:list-item>
        <text:list-item>
          <text:p text:style-name="List_20_1_Content_Last"> <text:a xlink:type="simple" xlink:href="https://wiki.wishray.com/doku.php?id=centaurus_gate:playtest_games" text:style-name="Internet_20_link" text:visited-style-name="Visited_20_Internet_20_Link">Playtest Games</text:a> - An index of all playtest games being run by <text:a xlink:type="simple" xlink:href="https://wiki.wishray.com/doku.php?id=jasonp" text:style-name="Internet_20_link" text:visited-style-name="Visited_20_Internet_20_Link">JasonP</text:a>.</text:p>
        </text:list-item>
      </text:list>
      <text:h text:style-name="Heading_20_2" text:outline-level="2"><text:bookmark-start text:name="__RefHeading___rules_changes_progress_5"/><text:bookmark-start text:name="rules_changes_progress"/>Rules Changes/Progress<text:bookmark-end text:name="__RefHeading___rules_changes_progress_5"/><text:bookmark-end text:name="rules_changes_progress"/></text:h>
      <text:list text:style-name="List_20_1" text:continue-numbering="false">
        <text:list-item>
          <text:p text:style-name="List_20_1_Content_First"> <text:a xlink:type="simple" xlink:href="https://wiki.wishray.com/doku.php?id=centaurus_gate:updates" text:style-name="Internet_20_link" text:visited-style-name="Visited_20_Internet_20_Link">Updates</text:a>: Updates to rules and changes over time.</text:p>
        </text:list-item>
        <text:list-item>
          <text:p text:style-name="List_20_1_Content_Last"> <text:a xlink:type="simple" xlink:href="https://wiki.wishray.com/doku.php?id=centaurus_gate:issues" text:style-name="Internet_20_link" text:visited-style-name="Visited_20_Internet_20_Link">Issues</text:a>: Issues with the rules and possible resolution.</text:p>
        </text:list-item>
      </text:list>
      <text:h text:style-name="Heading_20_2" text:outline-level="2"><text:bookmark-start text:name="__RefHeading___inspiration_6"/><text:bookmark-start text:name="inspiration"/>Inspiration<text:bookmark-end text:name="__RefHeading___inspiration_6"/><text:bookmark-end text:name="inspiration"/></text:h>
      <text:p text:style-name="Text_20_body">Here is the laundry list, with more notes below:</text:p>
      <text:list text:style-name="List_20_1" text:continue-numbering="false">
        <text:list-item>
          <text:p text:style-name="List_20_1_Content_First"> <text:a xlink:type="simple" xlink:href="http://en.wikipedia.org/wiki/Farscape" text:style-name="Internet_20_link" text:visited-style-name="Visited_20_Internet_20_Link">Farscape</text:a>: The living breathing galaxy of wonder to be explored, the insanely beautiful backdrop for aliens and systems this game. Inverted a bit since Humans technology far exceeds the aliens, but they simply lack resources to fully use it.</text:p>
        </text:list-item>
        <text:list-item>
          <text:p text:style-name="List_20_1_Content"> <text:a xlink:type="simple" xlink:href="http://en.wikipedia.org/wiki/Stargate" text:style-name="Internet_20_link" text:visited-style-name="Visited_20_Internet_20_Link">Stargate</text:a>: The Centaurus Gate itself, and the gate network that spans the countless worlds of the alien galaxy to be explored and possibly exploited. Inverted since the humans again are likely the most powerful, if they just had the resources they need.</text:p>
        </text:list-item>
        <text:list-item>
          <text:p text:style-name="List_20_1_Content"> <text:a xlink:type="simple" xlink:href="http://en.wikipedia.org/wiki/Buck_Rogers" text:style-name="Internet_20_link" text:visited-style-name="Visited_20_Internet_20_Link">Buck Rogers</text:a>: The pulp spirit of action and adventure for these other worldly exploration stories.</text:p>
        </text:list-item>
        <text:list-item>
          <text:p text:style-name="List_20_1_Content_Last"> <text:a xlink:type="simple" xlink:href="http://en.wikipedia.org/wiki/Star_Wars:_The_Roleplaying_Game_(West_End_Games)" text:style-name="Internet_20_link" text:visited-style-name="Visited_20_Internet_20_Link">West End Games: Star Wars D6</text:a>: The framework of what could have been an amazing system, given the tools and techniques of modern RPGs. If you look closely under all the layers of this system, you can see basic ideas from WEG d6 floating arou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2T14::37:53</meta:creation-date>
    <dc:creator>Generated</dc:creator>
    <dc:date>2026-09-12T14::37:53</dc:date>
    <dc:language>en-US</dc:language>
    <meta:editing-cycles>1</meta:editing-cycles>
    <meta:editing-duration>PT0S</meta:editing-duration>
    <dc:title>centaurus_gate</dc:title>
  </office:meta>
</office:document-meta>
</file>