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ddc3264e4eb40e38fedb1b6adfc1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i.pinimg.com/564x/3a/a6/96/3aa696e7887b72df66eb9571d09804f6.jpg"><draw:frame draw:style-name="media" draw:name="0" text:anchor-type="as-char" draw:z-index="0" svg:width="12.303125cm" svg:height="4.9477083333333cm"><draw:image xlink:href="Pictures/d1ddc3264e4eb40e38fedb1b6adfc1fb.jpg" xlink:type="simple" xlink:show="embed" xlink:actuate="onLoad"/></draw:frame></draw:a></text:p>
      <text:p text:style-name="Text_20_body"><text:a xlink:type="simple" xlink:href="https://wiki.wishray.com/doku.php?id=cmm:playlist" text:style-name="Internet_20_link" text:visited-style-name="Visited_20_Internet_20_Link"> Playlist</text:a><text:bookmark text:name="chronica_mutanis_mundi"/> - Music and sounds for the apocalypse</text:p>
      <text:h text:style-name="Heading_20_1" text:outline-level="1"><text:bookmark-start text:name="__RefHeading___rules_1"/><text:bookmark-start text:name="rules"/>Rules<text:bookmark-end text:name="__RefHeading___rules_1"/><text:bookmark-end text:name="rules"/></text:h>
      <text:list text:style-name="List_20_1" text:continue-numbering="false">
        <text:list-item>
          <text:p text:style-name="List_20_1_Content_First"> <text:a xlink:type="simple" xlink:href="https://wiki.wishray.com/doku.php?id=chronica_mutanis_mundi:characters" text:style-name="Internet_20_link" text:visited-style-name="Visited_20_Internet_20_Link"> Characters</text:a></text:p>
        </text:list-item>
        <text:list-item>
          <text:p text:style-name="List_20_1_Content"> <text:a xlink:type="simple" xlink:href="https://wiki.wishray.com/doku.php?id=chronica_mutanis_mundi:contests" text:style-name="Internet_20_link" text:visited-style-name="Visited_20_Internet_20_Link"> Contests</text:a></text:p>
        </text:list-item>
        <text:list-item>
          <text:p text:style-name="List_20_1_Content_Last"> <text:a xlink:type="simple" xlink:href="https://wiki.wishray.com/doku.php?id=chronica_mutanis_mundi:mutations" text:style-name="Internet_20_link" text:visited-style-name="Visited_20_Internet_20_Link"> Mutations</text:a></text:p>
        </text:list-item>
      </text:list>
      <text:h text:style-name="Heading_20_1" text:outline-level="1"><text:bookmark-start text:name="__RefHeading___characters_2"/><text:bookmark-start text:name="characters"/>Characters<text:bookmark-end text:name="__RefHeading___characters_2"/><text:bookmark-end text:name="characters"/></text:h>
      <text:list text:style-name="List_20_1" text:continue-numbering="false">
        <text:list-item>
          <text:p text:style-name="List_20_1_Content_First"> <text:a xlink:type="simple" xlink:href="https://wiki.wishray.com/doku.php?id=cmm:first_round_pcs" text:style-name="Internet_20_link" text:visited-style-name="Visited_20_Internet_20_Link">First Round PCs</text:a></text:p>
        </text:list-item>
        <text:list-item>
          <text:p text:style-name="List_20_1_Content"> <text:a xlink:type="simple" xlink:href="https://wiki.wishray.com/doku.php?id=cmm:second_round_pcs" text:style-name="Internet_20_link" text:visited-style-name="Visited_20_Internet_20_Link">Second Round PCs</text:a></text:p>
        </text:list-item>
        <text:list-item>
          <text:p text:style-name="List_20_1_Content"> Current Round PCs</text:p>
          <text:list text:style-name="List_20_1">
            <text:list-item>
              <text:p text:style-name="List_20_1_Content"> <text:a xlink:type="simple" xlink:href="https://wiki.wishray.com/doku.php?id=cmm:digger" text:style-name="Internet_20_link" text:visited-style-name="Visited_20_Internet_20_Link">Digger</text:a> - Dave's Mining Robot</text:p>
            </text:list-item>
            <text:list-item>
              <text:p text:style-name="List_20_1_Content"> <text:a xlink:type="simple" xlink:href="https://wiki.wishray.com/doku.php?id=cmm:hoff" text:style-name="Internet_20_link" text:visited-style-name="Visited_20_Internet_20_Link">Hoff</text:a> - JP's Mystic Tortoise</text:p>
            </text:list-item>
            <text:list-item>
              <text:p text:style-name="List_20_1_Content"> <text:a xlink:type="simple" xlink:href="https://wiki.wishray.com/doku.php?id=cmm:squiddy" text:style-name="Internet_20_link" text:visited-style-name="Visited_20_Internet_20_Link">Squiddy</text:a> - Raven's Mutant Human Trading Boat Captain</text:p>
            </text:list-item>
            <text:list-item>
              <text:p text:style-name="List_20_1_Content"> <text:a xlink:type="simple" xlink:href="https://wiki.wishray.com/doku.php?id=cmm:zin" text:style-name="Internet_20_link" text:visited-style-name="Visited_20_Internet_20_Link">Zin</text:a> - Sabe's Mutant Plant Merchant</text:p>
            </text:list-item>
            <text:list-item>
              <text:p text:style-name="List_20_1_Content"> <text:a xlink:type="simple" xlink:href="https://wiki.wishray.com/doku.php?id=cmm:aurora" text:style-name="Internet_20_link" text:visited-style-name="Visited_20_Internet_20_Link">Aurora</text:a> - Char's Mutant Bird Tinker</text:p>
            </text:list-item>
            <text:list-item>
              <text:p text:style-name="List_20_1_Content"> <text:a xlink:type="simple" xlink:href="https://wiki.wishray.com/doku.php?id=cmm:imperos" text:style-name="Internet_20_link" text:visited-style-name="Visited_20_Internet_20_Link">Imperos</text:a> - Tim's Mutant Lion Cyborg</text:p>
            </text:list-item>
          </text:list>
        </text:list-item>
        <text:list-item>
          <text:p text:style-name="List_20_1_Content_Last"> <text:a xlink:type="simple" xlink:href="https://wiki.wishray.com/doku.php?id=cmm:character_template" text:style-name="Internet_20_link" text:visited-style-name="Visited_20_Internet_20_Link">Character Template</text:a></text:p>
        </text:list-item>
      </text:list>
      <text:p text:style-name="Text_20_body"><text:a xlink:type="simple" xlink:href="https://wiki.wishray.com/doku.php?id=cmm:non-player_characters" text:style-name="Internet_20_link" text:visited-style-name="Visited_20_Internet_20_Link">Non-Player Characters</text:a></text:p>
      <text:p text:style-name="Text_20_body"><text:a xlink:type="simple" xlink:href="https://wiki.wishray.com/doku.php?id=the_show_gear" text:style-name="Internet_20_link" text:visited-style-name="Visited_20_Internet_20_Link">The Show Gear</text:a> - gear held in common by the crew of The Show</text:p>
      <text:h text:style-name="Heading_20_1" text:outline-level="1"><text:bookmark-start text:name="__RefHeading___setting_notes_3"/><text:bookmark-start text:name="setting_notes"/>Setting Notes<text:bookmark-end text:name="__RefHeading___setting_notes_3"/><text:bookmark-end text:name="setting_notes"/></text:h>
      <text:h text:style-name="Heading_20_2" text:outline-level="2"><text:bookmark-start text:name="__RefHeading___possible_interests_4"/><text:bookmark-start text:name="possible_interests"/>Possible Interests<text:bookmark-end text:name="__RefHeading___possible_interests_4"/><text:bookmark-end text:name="possible_interests"/></text:h>
      <text:list text:style-name="List_20_1" text:continue-numbering="false">
        <text:list-item>
          <text:p text:style-name="List_20_1_Content_First"> Ilirha, the rampaging sorceress</text:p>
        </text:list-item>
        <text:list-item>
          <text:p text:style-name="List_20_1_Content"> The Peninsula Guard's Deathbot</text:p>
        </text:list-item>
        <text:list-item>
          <text:p text:style-name="List_20_1_Content"> Dowin's Dome</text:p>
        </text:list-item>
        <text:list-item>
          <text:p text:style-name="List_20_1_Content"> Skybranch's Tower</text:p>
        </text:list-item>
        <text:list-item>
          <text:p text:style-name="List_20_1_Content"> The Kreal Colony near Stonefield</text:p>
        </text:list-item>
        <text:list-item>
          <text:p text:style-name="List_20_1_Content"> Khovip's Mine at Digtown</text:p>
        </text:list-item>
        <text:list-item>
          <text:p text:style-name="List_20_1_Content"> The giant wandering behemoth</text:p>
        </text:list-item>
        <text:list-item>
          <text:p text:style-name="List_20_1_Content"> The City Ruins</text:p>
        </text:list-item>
        <text:list-item>
          <text:p text:style-name="List_20_1_Content_Last"> Meet Doc Potamus (through Alitec)</text:p>
        </text:list-item>
      </text:list>
      <text:p text:style-name="Text_20_body"><text:a xlink:type="simple" xlink:href="https://wiki.wishray.com/doku.php?id=cmm:known_general_geography" text:style-name="Internet_20_link" text:visited-style-name="Visited_20_Internet_20_Link">Known General Geography</text:a></text:p>
      <text:p text:style-name="Text_20_body"><text:a xlink:type="simple" xlink:href="https://wiki.wishray.com/doku.php?id=cmm:cryptic_alliances" text:style-name="Internet_20_link" text:visited-style-name="Visited_20_Internet_20_Link">Cryptic Alliances</text:a></text:p>
      <text:p text:style-name="Text_20_body"><text:a xlink:type="simple" xlink:href="https://wiki.wishray.com/doku.php?id=cmm:sights_of_the_lands" text:style-name="Internet_20_link" text:visited-style-name="Visited_20_Internet_20_Link">Sights of the Land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23::05:08</meta:creation-date>
    <dc:creator>Generated</dc:creator>
    <dc:date>2026-08-25T23::05:08</dc:date>
    <dc:language>en-US</dc:language>
    <meta:editing-cycles>1</meta:editing-cycles>
    <meta:editing-duration>PT0S</meta:editing-duration>
    <dc:title>chronica_mutanis_mundi</dc:title>
  </office:meta>
</office:document-meta>
</file>