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08f06a36fb56056d4f36552b3ca5b65.jpg"/>
  <manifest:file-entry manifest:media-type="image/jpeg" manifest:full-path="Pictures/7b89c7858bed74b68b49a0903c488507.jpg"/>
  <manifest:file-entry manifest:media-type="image/jpeg" manifest:full-path="Pictures/ef1b3eaf40ab1971195ccb832ac8c779.jpg"/>
  <manifest:file-entry manifest:media-type="image/jpeg" manifest:full-path="Pictures/ebb3c276cc2cbe827c140bdc07edf61b.jpg"/>
  <manifest:file-entry manifest:media-type="image/jpeg" manifest:full-path="Pictures/889ff52c96a48e42294b7ff780b34da5.jpg"/>
  <manifest:file-entry manifest:media-type="image/jpeg" manifest:full-path="Pictures/90d73743c8566808ab5cbdcb27363356.jpg"/>
  <manifest:file-entry manifest:media-type="image/jpeg" manifest:full-path="Pictures/2d5abfee3bb6791ce40b2bac6b1f131c.jpg"/>
  <manifest:file-entry manifest:media-type="image/jpeg" manifest:full-path="Pictures/48de82342feaa94e96af965ceb738e88.jpg"/>
  <manifest:file-entry manifest:media-type="image/jpeg" manifest:full-path="Pictures/b3d862835491de3c6c0a649ae398f375.jpg"/>
  <manifest:file-entry manifest:media-type="image/jpeg" manifest:full-path="Pictures/a8c458175787c6e9f61f8e177332f98d.jpg"/>
  <manifest:file-entry manifest:media-type="image/jpeg" manifest:full-path="Pictures/21401b40623cec7b3dc179174c1b7867.jpg"/>
  <manifest:file-entry manifest:media-type="image/jpeg" manifest:full-path="Pictures/5e6659536054cafc50de996674d81606.jpg"/>
  <manifest:file-entry manifest:media-type="image/jpeg" manifest:full-path="Pictures/1a60537bc7113c7cca698d66dd16c29e.jpg"/>
  <manifest:file-entry manifest:media-type="image/jpeg" manifest:full-path="Pictures/73fce0a20d47ca8314d8c34d382c6d52.jpg"/>
  <manifest:file-entry manifest:media-type="image/jpeg" manifest:full-path="Pictures/2ac82ed89d12376c4b979f746ee182b3.jpg"/>
  <manifest:file-entry manifest:media-type="image/jpeg" manifest:full-path="Pictures/d62f582177302fb020f67294725c8930.jpg"/>
  <manifest:file-entry manifest:media-type="image/jpeg" manifest:full-path="Pictures/bac7d422513ef520b7679df960fad546.jpg"/>
  <manifest:file-entry manifest:media-type="image/jpeg" manifest:full-path="Pictures/16ee3d285e5c1d16174e9b8b4b039c8a.jpg"/>
  <manifest:file-entry manifest:media-type="image/jpeg" manifest:full-path="Pictures/b5903cd67647edeb7a880bcb2f162be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cmm:alalit_sights"/>Arriving in the evening at Alalit, between the black bog, the bridge, and the town proper:</text:p>
      <text:p text:style-name="Text_20_body"><draw:a xlink:type="simple" xlink:href="https://i.pinimg.com/564x/be/04/15/be0415126069312414bb25cd130593c8.jpg"><draw:frame draw:style-name="media" draw:name="0" text:anchor-type="as-char" draw:z-index="0" svg:width="14.896041666667cm" svg:height="8.3872916666667cm"><draw:image xlink:href="Pictures/908f06a36fb56056d4f36552b3ca5b65.jpg" xlink:type="simple" xlink:show="embed" xlink:actuate="onLoad"/></draw:frame></draw:a></text:p>
      <text:p text:style-name="Text_20_body">Tank dug up from the black bog by Digger later, containing toxic waste: </text:p>
      <text:p text:style-name="Text_20_body"><draw:a xlink:type="simple" xlink:href="https://i.pinimg.com/564x/fd/3d/4a/fd3d4a12dffdc9087b3d099ec969384f.jpg"><draw:frame draw:style-name="media" draw:name="1" text:anchor-type="as-char" draw:z-index="1" svg:width="10.054166666667cm" svg:height="9.8160416666667cm"><draw:image xlink:href="Pictures/7b89c7858bed74b68b49a0903c488507.jpg" xlink:type="simple" xlink:show="embed" xlink:actuate="onLoad"/></draw:frame></draw:a></text:p>
      <text:p text:style-name="Text_20_body">View of the ancient bridge that leads away from Alalit to the Penisula proper, across the estuary of the toxic river that leads into Horse Bay beyond, as seen from the base of the cliffs below Alalit, near the hidden entrance to the Holy Temple of Cam. A pod of obbs takes flight from the bridge. </text:p>
      <text:p text:style-name="Text_20_body"><draw:a xlink:type="simple" xlink:href="https://i.pinimg.com/564x/7a/8d/d1/7a8dd18d7099b3cb024bb3c5e6494ee4.jpg"><draw:frame draw:style-name="media" draw:name="2" text:anchor-type="as-char" draw:z-index="2" svg:width="14.896041666667cm" svg:height="10.530416666667cm"><draw:image xlink:href="Pictures/ef1b3eaf40ab1971195ccb832ac8c779.jpg" xlink:type="simple" xlink:show="embed" xlink:actuate="onLoad"/></draw:frame></draw:a></text:p>
      <text:p text:style-name="Text_20_body">First room inside of the Holy Temple of Cam:</text:p>
      <text:p text:style-name="Text_20_body"><draw:a xlink:type="simple" xlink:href="https://i.pinimg.com/564x/a6/68/60/a66860d87dc4c43db905bcce20718809.jpg"><draw:frame draw:style-name="media" draw:name="3" text:anchor-type="as-char" draw:z-index="3" svg:width="14.869583333333cm" svg:height="8.3608333333333cm"><draw:image xlink:href="Pictures/ebb3c276cc2cbe827c140bdc07edf61b.jpg" xlink:type="simple" xlink:show="embed" xlink:actuate="onLoad"/></draw:frame></draw:a></text:p>
      <text:p text:style-name="Text_20_body">Later, across Horse Bay from Alalit, they interacted with folks at Bay Village. Nady described the “hulks” that Ilirha had used to raid the village: </text:p>
      <text:p text:style-name="Text_20_body"><draw:a xlink:type="simple" xlink:href="https://i.pinimg.com/564x/50/e9/27/50e927902d90dcf828c3e723d79010c0.jpg"><draw:frame draw:style-name="media" draw:name="4" text:anchor-type="as-char" draw:z-index="4" svg:width="13.758333333333cm" svg:height="17.806458333333cm"><draw:image xlink:href="Pictures/889ff52c96a48e42294b7ff780b34da5.jpg" xlink:type="simple" xlink:show="embed" xlink:actuate="onLoad"/></draw:frame></draw:a></text:p>
      <text:p text:style-name="Text_20_body">The group subsequently investigated an aquatic resarch facility near Bay Village. Below are the totally ruined portions above the water line: </text:p>
      <text:p text:style-name="Text_20_body"><draw:a xlink:type="simple" xlink:href="https://i.pinimg.com/564x/ac/cc/87/accc87b99391a9b36b4d661632bafaba.jpg"><draw:frame draw:style-name="media" draw:name="5" text:anchor-type="as-char" draw:z-index="5" svg:width="14.9225cm" svg:height="21.087291666667cm"><draw:image xlink:href="Pictures/90d73743c8566808ab5cbdcb27363356.jpg" xlink:type="simple" xlink:show="embed" xlink:actuate="onLoad"/></draw:frame></draw:a></text:p>
      <text:p text:style-name="Text_20_body">Keeshins, encountered first on the way down the long ramp leading down from “The Palace” at Bay Village:</text:p>
      <text:p text:style-name="Text_20_body"><draw:a xlink:type="simple" xlink:href="https://i.pinimg.com/564x/4e/22/7c/4e227c539ee43f4c7f54989b080b6242.jpg"><draw:frame draw:style-name="media" draw:name="6" text:anchor-type="as-char" draw:z-index="6" svg:width="4.7625cm" style:rel-width="100%" svg:height="4.445cm" style:rel-height="scale"><draw:image xlink:href="Pictures/2d5abfee3bb6791ce40b2bac6b1f131c.jpg" xlink:type="simple" xlink:show="embed" xlink:actuate="onLoad"/></draw:frame></draw:a></text:p>
      <text:p text:style-name="Text_20_body">Security androids, first encountered at the doors of the base at the bottom of the long ramp: </text:p>
      <text:p text:style-name="Text_20_body"><draw:a xlink:type="simple" xlink:href="https://i.pinimg.com/564x/c4/0c/82/c40c8295589105d6234bb7e84ae0fbe4.jpg"><draw:frame draw:style-name="media" draw:name="7" text:anchor-type="as-char" draw:z-index="7" svg:width="14.9225cm" svg:height="13.758333333333cm"><draw:image xlink:href="Pictures/48de82342feaa94e96af965ceb738e88.jpg" xlink:type="simple" xlink:show="embed" xlink:actuate="onLoad"/></draw:frame></draw:a></text:p>
      <text:p text:style-name="Text_20_body">Autodoc found in the medical bay:</text:p>
      <text:p text:style-name="Text_20_body"><draw:a xlink:type="simple" xlink:href="https://i.pinimg.com/564x/71/ac/37/71ac37194b56d7f61bebcec4daf66b82.jpg"><draw:frame draw:style-name="media" draw:name="8" text:anchor-type="as-char" draw:z-index="8" svg:width="14.9225cm" svg:height="14.9225cm"><draw:image xlink:href="Pictures/b3d862835491de3c6c0a649ae398f375.jpg" xlink:type="simple" xlink:show="embed" xlink:actuate="onLoad"/></draw:frame></draw:a></text:p>
      <text:p text:style-name="Text_20_body">Base maintenance droids, all broken down (which is why Shorty was pressed into maintenance duties by the base androids):</text:p>
      <text:p text:style-name="Text_20_body"><draw:a xlink:type="simple" xlink:href="https://i.pinimg.com/564x/d2/5d/c5/d25dc55b81ca5b754b7c123e8fa8ab59.jpg"><draw:frame draw:style-name="media" draw:name="9" text:anchor-type="as-char" draw:z-index="9" svg:width="14.9225cm" svg:height="9.6308333333333cm"><draw:image xlink:href="Pictures/a8c458175787c6e9f61f8e177332f98d.jpg" xlink:type="simple" xlink:show="embed" xlink:actuate="onLoad"/></draw:frame></draw:a></text:p>
      <text:p text:style-name="Text_20_body">The corridor outside the SCU bay:</text:p>
      <text:p text:style-name="Text_20_body"><draw:a xlink:type="simple" xlink:href="https://i.pinimg.com/564x/5b/3e/92/5b3e92ab4ab8048747eee1d7356e3e11.jpg"><draw:frame draw:style-name="media" draw:name="10" text:anchor-type="as-char" draw:z-index="10" svg:width="14.869583333333cm" svg:height="8.3608333333333cm"><draw:image xlink:href="Pictures/21401b40623cec7b3dc179174c1b7867.jpg" xlink:type="simple" xlink:show="embed" xlink:actuate="onLoad"/></draw:frame></draw:a></text:p>
      <text:p text:style-name="Text_20_body">The Specimen Capture Unit launch bay:</text:p>
      <text:p text:style-name="Text_20_body"><draw:a xlink:type="simple" xlink:href="https://i.pinimg.com/564x/2e/02/1d/2e021d61ce23a53646913c24a74296b9.jpg"><draw:frame draw:style-name="media" draw:name="11" text:anchor-type="as-char" draw:z-index="11" svg:width="14.9225cm" svg:height="8.9429166666667cm"><draw:image xlink:href="Pictures/5e6659536054cafc50de996674d81606.jpg" xlink:type="simple" xlink:show="embed" xlink:actuate="onLoad"/></draw:frame></draw:a></text:p>
      <text:p text:style-name="Text_20_body">Specimen Capture Unit, found and destroyed in it's bay:</text:p>
      <text:p text:style-name="Text_20_body"><draw:a xlink:type="simple" xlink:href="https://i.pinimg.com/564x/81/c2/1a/81c21a3ea43e746982a58ad769e4f61b.jpg"><draw:frame draw:style-name="media" draw:name="12" text:anchor-type="as-char" draw:z-index="12" svg:width="12.7cm" svg:height="15.875cm"><draw:image xlink:href="Pictures/1a60537bc7113c7cca698d66dd16c29e.jpg" xlink:type="simple" xlink:show="embed" xlink:actuate="onLoad"/></draw:frame></draw:a></text:p>
      <text:p text:style-name="Text_20_body">Captive meroids in the genetics lab: </text:p>
      <text:p text:style-name="Text_20_body"><draw:a xlink:type="simple" xlink:href="https://i.pinimg.com/564x/50/ef/91/50ef916ac311c7e42cb1d779c853ef1f.jpg"><draw:frame draw:style-name="media" draw:name="13" text:anchor-type="as-char" draw:z-index="13" svg:width="14.9225cm" svg:height="19.3675cm"><draw:image xlink:href="Pictures/73fce0a20d47ca8314d8c34d382c6d52.jpg" xlink:type="simple" xlink:show="embed" xlink:actuate="onLoad"/></draw:frame></draw:a></text:p>
      <text:p text:style-name="Text_20_body">A friend released from captivity in the genetics lab: </text:p>
      <text:p text:style-name="Text_20_body"><draw:a xlink:type="simple" xlink:href="https://i.pinimg.com/564x/9b/f4/50/9bf450302a9237c94a2498133e60936f.jpg"><draw:frame draw:style-name="media" draw:name="14" text:anchor-type="as-char" draw:z-index="14" svg:width="12.991041666667cm" svg:height="16.906875cm"><draw:image xlink:href="Pictures/2ac82ed89d12376c4b979f746ee182b3.jpg" xlink:type="simple" xlink:show="embed" xlink:actuate="onLoad"/></draw:frame></draw:a></text:p>
      <text:p text:style-name="Text_20_body">The Radioactivist holy symbol was found on the reactor, the discharge of which was routed to the backup site on the East end of the bay:</text:p>
      <text:p text:style-name="Text_20_body"><draw:a xlink:type="simple" xlink:href="https://i.pinimg.com/474x/80/05/0c/80050c673cbe33f0ba9cb531e5b1bf5e.jpg"><draw:frame draw:style-name="media" draw:name="15" text:anchor-type="as-char" draw:z-index="15" svg:width="12.54125cm" svg:height="12.54125cm"><draw:image xlink:href="Pictures/d62f582177302fb020f67294725c8930.jpg" xlink:type="simple" xlink:show="embed" xlink:actuate="onLoad"/></draw:frame></draw:a></text:p>
      <text:p text:style-name="Text_20_body">Inside the reactor control room, where Squiddy negotiated with Zeebell about the disposition of the base:</text:p>
      <text:p text:style-name="Text_20_body"><draw:a xlink:type="simple" xlink:href="https://i.pinimg.com/564x/52/ed/41/52ed41c9a973674ed130dc6b89c3595e.jpg"><draw:frame draw:style-name="media" draw:name="16" text:anchor-type="as-char" draw:z-index="16" svg:width="14.9225cm" svg:height="9.04875cm"><draw:image xlink:href="Pictures/bac7d422513ef520b7679df960fad546.jpg" xlink:type="simple" xlink:show="embed" xlink:actuate="onLoad"/></draw:frame></draw:a></text:p>
      <text:p text:style-name="Text_20_body">Voice of Cam 2, found floating in a flooded corridor:</text:p>
      <text:p text:style-name="Text_20_body"><draw:a xlink:type="simple" xlink:href="https://images-ext-2.discordapp.net/external/UPlnjEqsrcuydrb0zF5TnJh1d9Wd2r6gp1Q1HysYqWU/https/i.pinimg.com/564x/60/fc/0f/60fc0f7fe97600fb9a8379ca3c74e8d9.jpg"><draw:frame draw:style-name="media" draw:name="17" text:anchor-type="as-char" draw:z-index="17" svg:width="14.9225cm" svg:height="7.7522916666667cm"><draw:image xlink:href="Pictures/16ee3d285e5c1d16174e9b8b4b039c8a.jpg" xlink:type="simple" xlink:show="embed" xlink:actuate="onLoad"/></draw:frame></draw:a></text:p>
      <text:p text:style-name="Text_20_body">The botany lab, the value of which was considered high enough that the base was left operational under the management of the “Voice of Cam 2” android with the help of No1:</text:p>
      <text:p text:style-name="Text_20_body"><draw:a xlink:type="simple" xlink:href="https://i.pinimg.com/564x/93/7b/25/937b2539e3f9590332aa172d47203edf.jpg"><draw:frame draw:style-name="media" draw:name="18" text:anchor-type="as-char" draw:z-index="18" svg:width="10.583333333333cm" svg:height="6.4029166666667cm"><draw:image xlink:href="Pictures/b5903cd67647edeb7a880bcb2f162be5.jpg" xlink:type="simple" xlink:show="embed" xlink:actuate="onLoad"/></draw:frame></draw: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2T09::57:47</meta:creation-date>
    <dc:creator>Generated</dc:creator>
    <dc:date>2026-09-02T09::57:47</dc:date>
    <dc:language>en-US</dc:language>
    <meta:editing-cycles>1</meta:editing-cycles>
    <meta:editing-duration>PT0S</meta:editing-duration>
    <dc:title>cmm:alalit_sights</dc:title>
  </office:meta>
</office:document-meta>
</file>