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9a2ad564dd97060190079a09ace0610a.jpg"/>
  <manifest:file-entry manifest:media-type="image/jpeg" manifest:full-path="Pictures/562e0dcaca0a75372f6b0b93af17f669.jpg"/>
  <manifest:file-entry manifest:media-type="image/jpeg" manifest:full-path="Pictures/feeca991f6492fca395e53586f0cb7f0.jpg"/>
  <manifest:file-entry manifest:media-type="image/jpeg" manifest:full-path="Pictures/c489cb42141912c5d798b8150b3aab51.jpg"/>
  <manifest:file-entry manifest:media-type="image/jpeg" manifest:full-path="Pictures/cc2b6de74fa0141507709d04e7e1d0b0.jpg"/>
  <manifest:file-entry manifest:media-type="image/jpeg" manifest:full-path="Pictures/a4c60be5ecfb1499429c9de3ce70a369.jpg"/>
  <manifest:file-entry manifest:media-type="image/jpeg" manifest:full-path="Pictures/1cfda1cba5b4f8d373bc3e6087307c66.jpg"/>
  <manifest:file-entry manifest:media-type="image/jpeg" manifest:full-path="Pictures/7b662630845db1bf76acaacf84ceec03.jpg"/>
  <manifest:file-entry manifest:media-type="image/jpeg" manifest:full-path="Pictures/4663381f75dd25cd85df3c969944cc82.jpg"/>
  <manifest:file-entry manifest:media-type="image/jpeg" manifest:full-path="Pictures/f6481aa33bed45d308f6a4ed4507f0f8.jpg"/>
  <manifest:file-entry manifest:media-type="image/jpeg" manifest:full-path="Pictures/1fdfb86811d3da749ddbe4439a8a31a2.jpg"/>
  <manifest:file-entry manifest:media-type="image/jpeg" manifest:full-path="Pictures/8ec8575831101d240d7e16b7e37b443b.jpg"/>
  <manifest:file-entry manifest:media-type="image/jpeg" manifest:full-path="Pictures/844675979457412c9ea8b82a46a8f5a9.jpg"/>
  <manifest:file-entry manifest:media-type="image/jpeg" manifest:full-path="Pictures/217d5518c90b9461ef50da38c1bdf593.jpg"/>
  <manifest:file-entry manifest:media-type="image/jpeg" manifest:full-path="Pictures/cbf2a144c9be58d9ea8a1e54e50ae90b.jpg"/>
  <manifest:file-entry manifest:media-type="image/jpeg" manifest:full-path="Pictures/d03f36220aae898063bd700501062ffb.jpg"/>
  <manifest:file-entry manifest:media-type="image/jpeg" manifest:full-path="Pictures/d016a14db8d8c6da72f2a89c82742881.jpg"/>
  <manifest:file-entry manifest:media-type="image/jpeg" manifest:full-path="Pictures/0d88552d769a588625802e016b6952b8.jpg"/>
  <manifest:file-entry manifest:media-type="image/jpeg" manifest:full-path="Pictures/98ac25829a0e9695b0bb7b7e89dae81a.jpg"/>
  <manifest:file-entry manifest:media-type="image/jpeg" manifest:full-path="Pictures/2e30f658e3f243c62619ab218c05bc0e.jpg"/>
  <manifest:file-entry manifest:media-type="image/jpeg" manifest:full-path="Pictures/6bd17bca0e22b022d60a8bd346f770e2.jpg"/>
  <manifest:file-entry manifest:media-type="image/jpeg" manifest:full-path="Pictures/539d5c158fca2903f1744a3cf58e204b.jpg"/>
  <manifest:file-entry manifest:media-type="image/jpeg" manifest:full-path="Pictures/ed04adcf7cb1269b54cb58ea43db03c2.jpg"/>
  <manifest:file-entry manifest:media-type="image/jpeg" manifest:full-path="Pictures/e93547b7cb413f04e07e7f702b4d1b04.jpg"/>
  <manifest:file-entry manifest:media-type="image/jpeg" manifest:full-path="Pictures/5a90de32811482ca53aec67ad5806f2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left" style:rel-width="100%" style:width="481.89pt"/>
    </style:style>
    <style:style style:name="PluginODTAutoStyle_TableCell_2" style:family="table-cell">
      <style:paragraph-properties fo:text-align="left"/>
      <style:table-cell-properties fo:border="none" fo:padding-top="0cm" fo:padding-bottom="0cm" fo:padding-left="0cm" fo:padding-right="0.4cm" style:vertical-align="top"/>
    </style:style>
    <style:style style:name="PluginODTAutoStyle_Paragraph_3" style:family="paragraph">
      <style:paragraph-properties fo:padding-top="0cm" fo:padding-bottom="0cm" fo:padding-left="0cm" fo:padding-right="0.4cm" fo:text-align="left"/>
    </style:style>
    <style:style style:name="odt_auto_style_table_column_1_1" style:family="table-column">
      <style:table-column-properties style:column-width="240.945pt"/>
    </style:style>
    <style:style style:name="PluginODTAutoStyle_TableCell_4" style:family="table-cell">
      <style:paragraph-properties fo:text-align="left"/>
      <style:table-cell-properties fo:border="none" fo:padding-top="0cm" fo:padding-bottom="0cm" style:vertical-align="top"/>
    </style:style>
    <style:style style:name="PluginODTAutoStyle_Paragraph_5" style:family="paragraph">
      <style:paragraph-properties fo:padding-top="0cm" fo:padding-bottom="0cm" fo:text-align="left"/>
    </style:style>
    <style:style style:name="odt_auto_style_table_column_1_2" style:family="table-column">
      <style:table-column-properties style:column-width="120.4725pt"/>
    </style:style>
    <style:style style:name="PluginODTAutoStyle_TableCell_6" style:family="table-cell">
      <style:paragraph-properties fo:text-align="left"/>
      <style:table-cell-properties fo:border="none" fo:padding-top="0cm" fo:padding-bottom="0cm" fo:padding-left="0.4cm" fo:padding-right="0cm" style:vertical-align="top"/>
    </style:style>
    <style:style style:name="PluginODTAutoStyle_Paragraph_7" style:family="paragraph">
      <style:paragraph-properties fo:padding-top="0cm" fo:padding-bottom="0cm" fo:padding-left="0.4cm" fo:padding-right="0cm" fo:text-align="left"/>
    </style:style>
    <style:style style:name="odt_auto_style_table_column_1_3" style:family="table-column">
      <style:table-column-properties style:column-width="120.4725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cmm:non-player_characters"/>NPCs for the current campaign, the people and thinking things that the crew of The Show have encountered. </text:p>
      <text:p text:style-name="Text_20_body">Click on pics to enlarge. </text:p>
      <text:h text:style-name="Heading_20_4" text:outline-level="4"><text:bookmark-start text:name="__RefHeading___notepassers_1"/><text:bookmark-start text:name="notepassers"/>Note: Passers<text:bookmark-end text:name="__RefHeading___notepassers_1"/><text:bookmark-end text:name="notepassers"/></text:h>
      <text:p text:style-name="Text_20_body">When a NPC is listed as a “PSH” (Pure Strain Human, one with no mutations) this denotes that this is how they present themselves. Some mutant humans, to enjoy the privileged status that PSH individuals have in many communities may, if they have no outwardly appearing mutations, hide the fact that they have mutations, and pass as a PSH. Thus a character listed as a PSH may actually be a mutant human passing (“Passers” in the parlance of The Lands) as a PSH, or simply appear as a PSH on first contact. </text:p>
      <table:table table:style-name="PluginODTAutoStyle_Table_1">
        <table:table-column table:style-name="odt_auto_style_table_column_1_1"/>
        <table:table-column table:style-name="odt_auto_style_table_column_1_2"/>
        <table:table-column table:style-name="odt_auto_style_table_column_1_3"/>
        <table:table-row>
          <table:table-cell office:value-type="string" table:style-name="PluginODTAutoStyle_TableCell_2">
            <text:h text:style-name="Heading_20_2" text:outline-level="2"><text:bookmark-start text:name="__RefHeading___the_show_2"/><text:bookmark-start text:name="the_show"/>The Show<text:bookmark-end text:name="__RefHeading___the_show_2"/><text:bookmark-end text:name="the_show"/></text:h>
            <text:p text:style-name="Text_20_body">The NPCs traveling with The Show.</text:p>
            <text:h text:style-name="Heading_20_3" text:outline-level="3"><text:bookmark-start text:name="__RefHeading___guards_3"/><text:bookmark-start text:name="guards"/>Guards<text:bookmark-end text:name="__RefHeading___guards_3"/><text:bookmark-end text:name="guards"/></text:h>
            <text:p text:style-name="Text_20_body">The Show employs guards to keep everybody safe, as few of the merchant PCs or crew are particularly good at fighting. </text:p>
            <text:h text:style-name="Heading_20_4" text:outline-level="4"><text:bookmark-start text:name="__RefHeading___elkir_4"/><text:bookmark-start text:name="elkir"/>Elkir<text:bookmark-end text:name="__RefHeading___elkir_4"/><text:bookmark-end text:name="elkir"/></text:h>
            <text:p text:style-name="Text_20_body"><draw:a xlink:type="simple" xlink:href="https://i.pinimg.com/564x/4b/a9/be/4ba9be09414e74db623bdb2553712528.jpg"><draw:frame draw:style-name="mediaright" draw:name="0" text:anchor-type="paragraph" draw:z-index="0" svg:width="2.6458333333333cm" style:rel-width="100%" svg:height="4.4425605791962cm" style:rel-height="scale"><draw:image xlink:href="Pictures/9a2ad564dd97060190079a09ace0610a.jpg" xlink:type="simple" xlink:show="embed" xlink:actuate="onLoad"/></draw:frame></draw:a></text:p>
            <text:p text:style-name="Text_20_body">Elkir was originally a member of a community from the western reaches, but they were wiped out with few survivors who were scattered to the wind. She now uses her pyrokinetic powers and fighting skills to work as a guard for hire, and she's been with the traders for much of the current journey. She mostly keeps to herself, but has proven quite bold on the couple of occasions that the group has been threatened, clearly acting with a bit of fatality.</text:p>
            <text:h text:style-name="Heading_20_4" text:outline-level="4"><text:bookmark-start text:name="__RefHeading___forp_5"/><text:bookmark-start text:name="forp"/>Forp<text:bookmark-end text:name="__RefHeading___forp_5"/><text:bookmark-end text:name="forp"/></text:h>
            <text:p text:style-name="Text_20_body"><draw:a xlink:type="simple" xlink:href="https://i.pinimg.com/564x/6d/88/50/6d88503e5894c838ecc449c950650216.jpg"><draw:frame draw:style-name="mediaright" draw:name="1" text:anchor-type="paragraph" draw:z-index="1" svg:width="3.96875cm" style:rel-width="100%" svg:height="4.0813386524823cm" style:rel-height="scale"><draw:image xlink:href="Pictures/562e0dcaca0a75372f6b0b93af17f669.jpg" xlink:type="simple" xlink:show="embed" xlink:actuate="onLoad"/></draw:frame></draw:a></text:p>
            <text:p text:style-name="Text_20_body">Forp is a burly gatoroid that the group picked up much more recently, hailing from one of the many villages of his kind in the southern coastal swamps. Unlike Elkir, he's quite talkative when engaged. </text:p>
            <text:p text:style-name="Text_20_body">It's hard to say if it's a mutation, or if it's just part of the variation of his kind, but he's far tougher and stronger than his kind seem to usually be (and they tend to be pretty tough and strong). At least according to the mutant human who put you in contact with him. He currently wields a big piece of metal he found on the road (before that he used a wooden club), and he's been asking to be equipped with something better.</text:p>
            <text:p text:style-name="Text_20_body">Forp is simply adventurous, and wants to see the world a bit and make his fortune before returning home to his swamp village to find a mate.</text:p>
            <text:h text:style-name="Heading_20_3" text:outline-level="3"><text:bookmark-start text:name="__RefHeading___crew_6"/><text:bookmark-start text:name="crew"/>Crew<text:bookmark-end text:name="__RefHeading___crew_6"/><text:bookmark-end text:name="crew"/></text:h>
            <text:p text:style-name="Text_20_body">Most of the crew are nameless currently.</text:p>
            <text:h text:style-name="Heading_20_4" text:outline-level="4"><text:bookmark-start text:name="__RefHeading___lyeel_7"/><text:bookmark-start text:name="lyeel"/>Lyeel<text:bookmark-end text:name="__RefHeading___lyeel_7"/><text:bookmark-end text:name="lyeel"/></text:h>
            <text:p text:style-name="Text_20_body"><draw:a xlink:type="simple" xlink:href="https://i.pinimg.com/564x/78/cb/66/78cb664804126f2b458571eac523ed1b.jpg"><draw:frame draw:style-name="mediaright" draw:name="2" text:anchor-type="paragraph" draw:z-index="2" svg:width="2.6458333333333cm" style:rel-width="100%" svg:height="2.5520094562648cm" style:rel-height="scale"><draw:image xlink:href="Pictures/feeca991f6492fca395e53586f0cb7f0.jpg" xlink:type="simple" xlink:show="embed" xlink:actuate="onLoad"/></draw:frame></draw:a></text:p>
            <text:p text:style-name="Text_20_body">A young passewr woman from Alalit, daughter of Tavan and Mazarin, who seems to be fascinated with Digger. She has joined The Show with her mother's grudging approval as part of her Rite of Maturity. </text:p>
            <text:h text:style-name="Heading_20_4" text:outline-level="4"><text:bookmark-start text:name="__RefHeading___lallana_8"/><text:bookmark-start text:name="lallana"/>Lallana<text:bookmark-end text:name="__RefHeading___lallana_8"/><text:bookmark-end text:name="lallana"/></text:h>
            <text:p text:style-name="Text_20_body"><draw:a xlink:type="simple" xlink:href="https://i.pinimg.com/564x/88/55/77/8855776d8c09488b1657f87ce8f9f21c.jpg"><draw:frame draw:style-name="mediaright" draw:name="3" text:anchor-type="paragraph" draw:z-index="3" svg:width="2.6458333333333cm" style:rel-width="100%" svg:height="3.9406028368794cm" style:rel-height="scale"><draw:image xlink:href="Pictures/c489cb42141912c5d798b8150b3aab51.jpg" xlink:type="simple" xlink:show="embed" xlink:actuate="onLoad"/></draw:frame></draw:a>
Formerly a perennial challenger for the chief position in Bay Village on Horse Bay, Lallana was convinced that her talents would be of more use as a member of the crew of The Show. She is now interested in possibly becoming leader of Khovip's mining operation outside of Grubport. </text:p>
            <text:h text:style-name="Heading_20_4" text:outline-level="4"><text:bookmark-start text:name="__RefHeading___lanu_9"/><text:bookmark-start text:name="lanu"/>Lanu<text:bookmark-end text:name="__RefHeading___lanu_9"/><text:bookmark-end text:name="lanu"/></text:h>
            <text:p text:style-name="Text_20_body"><draw:a xlink:type="simple" xlink:href="https://i.pinimg.com/564x/fc/5c/e0/fc5ce0b8add5dc34d37137a29735c13e.jpg"><draw:frame draw:style-name="mediaright" draw:name="4" text:anchor-type="paragraph" draw:z-index="4" svg:width="2.6458333333333cm" style:rel-width="100%" svg:height="2.7834166666667cm" style:rel-height="scale"><draw:image xlink:href="Pictures/cc2b6de74fa0141507709d04e7e1d0b0.jpg" xlink:type="simple" xlink:show="embed" xlink:actuate="onLoad"/></draw:frame></draw:a>
Mutant mouse-oid, likely an archivist, who followed the PCs into the aquatic base. Lanu has been convinced to travel with The Show to Grubport by Hoff. Apparently Ferid (below) is looking for Lanu for some reason. </text:p>
            <text:h text:style-name="Heading_20_4" text:outline-level="4"><text:bookmark-start text:name="__RefHeading___shorty_10"/><text:bookmark-start text:name="shorty"/>Shorty<text:bookmark-end text:name="__RefHeading___shorty_10"/><text:bookmark-end text:name="shorty"/></text:h>
            <text:p text:style-name="Text_20_body"><draw:a xlink:type="simple" xlink:href="https://i.pinimg.com/564x/39/c7/35/39c73561e5ef9dcd5df551cbb514fac5.jpg"><draw:frame draw:style-name="mediaright" draw:name="5" text:anchor-type="paragraph" draw:z-index="5" svg:width="2.6458333333333cm" style:rel-width="100%" svg:height="2.6458333333333cm" style:rel-height="scale"><draw:image xlink:href="Pictures/a4c60be5ecfb1499429c9de3ce70a369.jpg" xlink:type="simple" xlink:show="embed" xlink:actuate="onLoad"/></draw:frame></draw:a>
Shorty is a bot from the aquatic laboratory near Bay Village on Horse Bay (part of the overall complex formerly run by the Pylon God CAM that spans the bay). </text:p>
            <text:h text:style-name="Heading_20_4" text:outline-level="4"><text:bookmark-start text:name="__RefHeading___ilirha_s_brute_11"/><text:bookmark-start text:name="ilirha_s_brute"/>Ilirha's Brute<text:bookmark-end text:name="__RefHeading___ilirha_s_brute_11"/><text:bookmark-end text:name="ilirha_s_brute"/></text:h>
            <text:p text:style-name="Text_20_body"><draw:a xlink:type="simple" xlink:href="https://i.pinimg.com/564x/31/f9/d0/31f9d00f10fdafb4d6765ac646c0b3d0.jpg"><draw:frame draw:style-name="mediaright" draw:name="6" text:anchor-type="paragraph" draw:z-index="6" svg:width="2.6458333333333cm" style:rel-width="100%" svg:height="1.984375cm" style:rel-height="scale"><draw:image xlink:href="Pictures/1cfda1cba5b4f8d373bc3e6087307c66.jpg" xlink:type="simple" xlink:show="embed" xlink:actuate="onLoad"/></draw:frame></draw:a>
The Brute that Squiddy entranced with his lightshow in the aftermath of Ilirha's attack on Kiki's family's cart. </text:p>
            <text:h text:style-name="Heading_20_3" text:outline-level="3"><text:bookmark-start text:name="__RefHeading___passengers_12"/><text:bookmark-start text:name="passengers"/>Passengers<text:bookmark-end text:name="__RefHeading___passengers_12"/><text:bookmark-end text:name="passengers"/></text:h>
            <text:h text:style-name="Heading_20_4" text:outline-level="4"><text:bookmark-start text:name="__RefHeading___khovip_13"/><text:bookmark-start text:name="khovip"/>Khovip<text:bookmark-end text:name="__RefHeading___khovip_13"/><text:bookmark-end text:name="khovip"/></text:h>
            <text:p text:style-name="Text_20_body"><draw:a xlink:type="simple" xlink:href="https://i.pinimg.com/564x/2d/dd/22/2ddd225866cc44807b9a43210aa7df98.jpg"><draw:frame draw:style-name="mediaright" draw:name="7" text:anchor-type="paragraph" draw:z-index="7" svg:width="2.6458333333333cm" style:rel-width="100%" svg:height="4.1577380952381cm" style:rel-height="scale"><draw:image xlink:href="Pictures/7b662630845db1bf76acaacf84ceec03.jpg" xlink:type="simple" xlink:show="embed" xlink:actuate="onLoad"/></draw:frame></draw:a>
Grubport native from a formerly important family, Khovip is a mutant human. Has inherited an “ancient mine” from his father, which makes him suddenly wealthy and important. He has decided to hand over operation of the mine to Lallana, however, so that he can travel with The Show, and has removed himself from the matchmaking this year. </text:p>
            <text:p text:style-name="Text_20_body"><draw:a xlink:type="simple" xlink:href="https://i.pinimg.com/564x/d6/f6/77/d6f6771afdeeaa088a1ed0bfe69ffc12.jpg"><draw:frame draw:style-name="mediaright" draw:name="8" text:anchor-type="paragraph" draw:z-index="8" svg:width="2.6458333333333cm" style:rel-width="100%" svg:height="3.738881501182cm" style:rel-height="scale"><draw:image xlink:href="Pictures/4663381f75dd25cd85df3c969944cc82.jpg" xlink:type="simple" xlink:show="embed" xlink:actuate="onLoad"/></draw:frame></draw:a>
Khovip is singularly well travelled amongst the folk of the Penninsula, having been to the Citadel of Thought, and the Kreal home cave, amongst many places. The Grubport locals seem to think his soujourns in the Central Lands have made him effete, despite clearly actually being a pretty tough customer in some ways. Thankful to Hoff for guiding him with regards to the matchmaking and his estate, and getting him on board The Show. </text:p>
            <text:h text:style-name="Heading_20_4" text:outline-level="4"><text:bookmark-start text:name="__RefHeading___young_olkan_14"/><text:bookmark-start text:name="young_olkan"/>Young Olkan<text:bookmark-end text:name="__RefHeading___young_olkan_14"/><text:bookmark-end text:name="young_olkan"/></text:h>
            <text:p text:style-name="Text_20_body"><draw:a xlink:type="simple" xlink:href="https://i.pinimg.com/564x/fe/23/74/fe23744ca893b0d59c951c382dff20d9.jpg"><draw:frame draw:style-name="mediaright" draw:name="9" text:anchor-type="paragraph" draw:z-index="9" svg:width="2.6458333333333cm" style:rel-width="100%" svg:height="3.7435726950355cm" style:rel-height="scale"><draw:image xlink:href="Pictures/f6481aa33bed45d308f6a4ed4507f0f8.jpg" xlink:type="simple" xlink:show="embed" xlink:actuate="onLoad"/></draw:frame></draw:a>
Son of Olkan, and likely next to rule it. Seems simultaneously prejudiced and provincial, and yet open-minded enough to think that maybe Kaiser Urs isn't the worst thing that could happen to the Penninsula; and also not all that interested in taking a mate. Happy that Squiddy convinced his father that he should be allowed to wait a year before marrying by taking him on The Show. </text:p>
            <text:h text:style-name="Heading_20_4" text:outline-level="4"><text:bookmark-start text:name="__RefHeading___maass_15"/><text:bookmark-start text:name="maass"/>Maass<text:bookmark-end text:name="__RefHeading___maass_15"/><text:bookmark-end text:name="maass"/></text:h>
            <text:p text:style-name="Text_20_body"><draw:a xlink:type="simple" xlink:href="https://i.pinimg.com/564x/92/50/40/9250402adcb3fa5033246b3a50b0fe7f.jpg"><draw:frame draw:style-name="mediaright" draw:name="10" text:anchor-type="paragraph" draw:z-index="10" svg:width="2.6458333333333cm" style:rel-width="100%" svg:height="4.0766474586288cm" style:rel-height="scale"><draw:image xlink:href="Pictures/1fdfb86811d3da749ddbe4439a8a31a2.jpg" xlink:type="simple" xlink:show="embed" xlink:actuate="onLoad"/></draw:frame></draw:a>
The leader of the male hissers who managed to break away from their queen. Pictured as he was first discovered, relaxing on the floor of Mazarin's basement. </text:p>
            <text:p text:style-name="Text_20_body"><text:line-break/></text:p>
            <text:h text:style-name="Heading_20_4" text:outline-level="4"><text:bookmark-start text:name="__RefHeading___coorsis_16"/><text:bookmark-start text:name="coorsis"/>Coorsis<text:bookmark-end text:name="__RefHeading___coorsis_16"/><text:bookmark-end text:name="coorsis"/></text:h>
            <text:p text:style-name="Text_20_body"><draw:a xlink:type="simple" xlink:href="https://i.pinimg.com/564x/be/ab/f9/beabf93ae02434e633337b90abf6a5c2.jpg"><draw:frame draw:style-name="mediaright" draw:name="11" text:anchor-type="paragraph" draw:z-index="11" svg:width="2.6458333333333cm" style:rel-width="100%" svg:height="4.1423241725768cm" style:rel-height="scale"><draw:image xlink:href="Pictures/8ec8575831101d240d7e16b7e37b443b.jpg" xlink:type="simple" xlink:show="embed" xlink:actuate="onLoad"/></draw:frame></draw:a>
Male servant of Loosis, Coorsis had been tasked with helping the PCs find the males, but broke free of Loosis' control. </text:p>
            <text:p text:style-name="Text_20_body">Coorsis is a mutation from the base hisser stock, with colorful crests on his head and arms. </text:p>
            <text:h text:style-name="Heading_20_4" text:outline-level="4"><text:bookmark-start text:name="__RefHeading___zeebell_17"/><text:bookmark-start text:name="zeebell"/>Zeebell<text:bookmark-end text:name="__RefHeading___zeebell_17"/><text:bookmark-end text:name="zeebell"/></text:h>
            <text:p text:style-name="Text_20_body"><draw:a xlink:type="simple" xlink:href="https://i.pinimg.com/564x/bc/8f/14/bc8f14f89dcb87e8d54f1b2a48ea0b78.jpg"><draw:frame draw:style-name="mediaright" draw:name="12" text:anchor-type="paragraph" draw:z-index="12" svg:width="2.6458333333333cm" style:rel-width="100%" svg:height="4.1119648318043cm" style:rel-height="scale"><draw:image xlink:href="Pictures/844675979457412c9ea8b82a46a8f5a9.jpg" xlink:type="simple" xlink:show="embed" xlink:actuate="onLoad"/></draw:frame></draw:a>
Possibly more accurately referred to as cargo than a passenger, Zeebell is a previously deactivated warrior android first encountered at the aquatic lab base near Bay Village on Horse Bay. </text:p>
            <text:h text:style-name="Heading_20_4" text:outline-level="4"><text:bookmark-start text:name="__RefHeading___noomis_18"/><text:bookmark-start text:name="noomis"/>Noomis<text:bookmark-end text:name="__RefHeading___noomis_18"/><text:bookmark-end text:name="noomis"/></text:h>
            <text:p text:style-name="Text_20_body"><draw:a xlink:type="simple" xlink:href="https://i.pinimg.com/564x/bc/8f/14/bc8f14f89dcb87e8d54f1b2a48ea0b78.jpg"><draw:frame draw:style-name="mediaright" draw:name="13" text:anchor-type="paragraph" draw:z-index="13" svg:width="2.6458333333333cm" style:rel-width="100%" svg:height="4.1119648318043cm" style:rel-height="scale"><draw:image xlink:href="Pictures/844675979457412c9ea8b82a46a8f5a9.jpg" xlink:type="simple" xlink:show="embed" xlink:actuate="onLoad"/></draw:frame></draw:a>
A trader who carries his entire extensive store of gear on his back from village to village. Encountered first on the road between the Horse Bay ferry to Alalit and Grubport. </text:p>
            <text:p text:style-name="Horizontal_20_Line"/>
          </table:table-cell>
          <table:table-cell office:value-type="string" table:style-name="PluginODTAutoStyle_TableCell_4">
            <text:h text:style-name="Heading_20_2" text:outline-level="2"><text:bookmark-start text:name="__RefHeading___where_to_next_19"/><text:bookmark-start text:name="where_to_next"/>Where to Next?<text:bookmark-end text:name="__RefHeading___where_to_next_19"/><text:bookmark-end text:name="where_to_next"/></text:h>
            <text:p text:style-name="Horizontal_20_Line"/>
          </table:table-cell>
          <table:table-cell office:value-type="string" table:style-name="PluginODTAutoStyle_TableCell_6">
            <text:h text:style-name="Heading_20_2" text:outline-level="2"><text:bookmark-start text:name="__RefHeading___peninsula_tribe_20"/><text:bookmark-start text:name="peninsula_tribe"/>Peninsula Tribe<text:bookmark-end text:name="__RefHeading___peninsula_tribe_20"/><text:bookmark-end text:name="peninsula_tribe"/></text:h>
            <text:p text:style-name="Text_20_body">This section covers members of the tribe from outside of Grubport.</text:p>
            <text:h text:style-name="Heading_20_3" text:outline-level="3"><text:bookmark-start text:name="__RefHeading___visiting_grubport_21"/><text:bookmark-start text:name="visiting_grubport"/>Visiting Grubport<text:bookmark-end text:name="__RefHeading___visiting_grubport_21"/><text:bookmark-end text:name="visiting_grubport"/></text:h>
            <text:p text:style-name="Text_20_body">The following Peninsula tribe folk are visiting Grubport currently, because of the festival of matchmaking that is going on there. </text:p>
            <text:h text:style-name="Heading_20_4" text:outline-level="4"><text:bookmark-start text:name="__RefHeading___takalk_22"/><text:bookmark-start text:name="takalk"/>Takalk<text:bookmark-end text:name="__RefHeading___takalk_22"/><text:bookmark-end text:name="takalk"/></text:h>
            <text:p text:style-name="Text_20_body"><draw:a xlink:type="simple" xlink:href="https://i.pinimg.com/564x/a0/51/6b/a0516b79f69c2bdb72e25d534a2ae00a.jpg"><draw:frame draw:style-name="mediaright" draw:name="14" text:anchor-type="paragraph" draw:z-index="14" svg:width="2.6458333333333cm" style:rel-width="100%" svg:height="3.2191755476613cm" style:rel-height="scale"><draw:image xlink:href="Pictures/217d5518c90b9461ef50da38c1bdf593.jpg" xlink:type="simple" xlink:show="embed" xlink:actuate="onLoad"/></draw:frame></draw:a>
The son of the Chief of all of the “Peninsula Tribes” (which actually is a small set of the overall thinking peoples of the peninsula), Takalk is a boy of 16, and was considering his options for marriage, despite his father thinking he should wait. Taktalk is glad that the PCs gave him the push to take the plunge. He's a bit bewildered by his (much older) match, Olkan's Daughter, but willing to do what Dowin wills (he's also unaware that there was any chicanery involved or that the matches were anything but Dowin's will). One gets the feeling that he's trying to grow up very fast.</text:p>
            <text:h text:style-name="Heading_20_4" text:outline-level="4"><text:bookmark-start text:name="__RefHeading___olkan_23"/><text:bookmark-start text:name="olkan"/>Olkan<text:bookmark-end text:name="__RefHeading___olkan_23"/><text:bookmark-end text:name="olkan"/></text:h>
            <text:p text:style-name="Text_20_body"><draw:a xlink:type="simple" xlink:href="https://i.pinimg.com/564x/22/bc/22/22bc22c2b73c8c73cce5a0d630e407df.jpg"><draw:frame draw:style-name="mediaright" draw:name="15" text:anchor-type="paragraph" draw:z-index="15" svg:width="2.6458333333333cm" style:rel-width="100%" svg:height="3.0680407801418cm" style:rel-height="scale"><draw:image xlink:href="Pictures/cbf2a144c9be58d9ea8a1e54e50ae90b.jpg" xlink:type="simple" xlink:show="embed" xlink:actuate="onLoad"/></draw:frame></draw:a>
Head of the Olkan family from the village of Stonefield. A former captain of the Peninsula Guard, Olkan is fairly set in his ways. He was very interested in marrying off his children, and particularly uncaring of his daughter's desires. However, Olkan is delighted that his daughter is married off to the son of the Chief, Takalk, and the PCs convinced him, now OK that his son will wait another year to be married. He doesn't feel that he owes the PCs, but he's now generally favorably disposed towards them because of the dealings regarding his children. </text:p>
            <text:h text:style-name="Heading_20_4" text:outline-level="4"><text:bookmark-start text:name="__RefHeading___olkan_s_daughter_24"/><text:bookmark-start text:name="olkan_s_daughter"/>Olkan's Daughter<text:bookmark-end text:name="__RefHeading___olkan_s_daughter_24"/><text:bookmark-end text:name="olkan_s_daughter"/></text:h>
            <text:p text:style-name="Text_20_body">A bit overwhelmed to now be married off to the son of the Chief, but willing to do Dowin's will, no matter what. Her words after the event peg her as being rather devout, and pleased that she at least has such a pure mate.</text:p>
            <text:h text:style-name="Heading_20_4" text:outline-level="4"><text:bookmark-start text:name="__RefHeading___greenstreams_25"/><text:bookmark-start text:name="greenstreams"/>Greenstreams<text:bookmark-end text:name="__RefHeading___greenstreams_25"/><text:bookmark-end text:name="greenstreams"/></text:h>
            <text:p text:style-name="Text_20_body">The elder of the village of Greenstream was in the dark about… Dowin being dark… so they have no change in their opinions of the PCs as a result of the matchmaking. However they are in good spirits as their daughter has a reasonable match, and their young son has an excellent match. They were thinking it wouldn't turn out this well.</text:p>
            <text:h text:style-name="Heading_20_4" text:outline-level="4"><text:bookmark-start text:name="__RefHeading___caag_aka_breck_26"/><text:bookmark-start text:name="caag_aka_breck"/>Caag AKA Breck<text:bookmark-end text:name="__RefHeading___caag_aka_breck_26"/><text:bookmark-end text:name="caag_aka_breck"/></text:h>
            <text:p text:style-name="Text_20_body"><draw:a xlink:type="simple" xlink:href="https://i.pinimg.com/564x/3b/41/87/3b41876287701514341995449bf3d6ee.jpg"><draw:frame draw:style-name="mediaright" draw:name="16" text:anchor-type="paragraph" draw:z-index="16" svg:width="2.6458333333333cm" style:rel-width="100%" svg:height="3.4245715130024cm" style:rel-height="scale"><draw:image xlink:href="Pictures/d03f36220aae898063bd700501062ffb.jpg" xlink:type="simple" xlink:show="embed" xlink:actuate="onLoad"/></draw:frame></draw:a>
Going by the name of Breck, rumor has it that this mutant's real name is Caag, and he's been motivated by somebody to slay Herald M'kan. </text:p>
            <text:p text:style-name="Text_20_body"><text:line-break/>
<text:line-break/></text:p>
            <text:h text:style-name="Heading_20_4" text:outline-level="4"><text:bookmark-start text:name="__RefHeading___pavon_27"/><text:bookmark-start text:name="pavon"/>Pavon<text:bookmark-end text:name="__RefHeading___pavon_27"/><text:bookmark-end text:name="pavon"/></text:h>
            <text:p text:style-name="Text_20_body"><draw:a xlink:type="simple" xlink:href="https://i.pinimg.com/564x/3f/aa/6e/3faa6ec0b4305d858bb9cb7eb650cebf.jpg"><draw:frame draw:style-name="mediaright" draw:name="17" text:anchor-type="paragraph" draw:z-index="17" svg:width="2.6458333333333cm" style:rel-width="100%" svg:height="3.5277777777778cm" style:rel-height="scale"><draw:image xlink:href="Pictures/d016a14db8d8c6da72f2a89c82742881.jpg" xlink:type="simple" xlink:show="embed" xlink:actuate="onLoad"/></draw:frame></draw:a>
A “painted woman” mutant human encountered in Grubport. </text:p>
            <text:p text:style-name="Text_20_body"><text:line-break/>
<text:line-break/></text:p>
            <text:h text:style-name="Heading_20_3" text:outline-level="3"><text:bookmark-start text:name="__RefHeading___the_patrol_28"/><text:bookmark-start text:name="the_patrol"/>The Patrol<text:bookmark-end text:name="__RefHeading___the_patrol_28"/><text:bookmark-end text:name="the_patrol"/></text:h>
            <text:p text:style-name="Text_20_body">Comprised, apparently, of a handful of squadrons of mounted armored pure strain humans, the unit that the PCs has met is lead by one Lieutenant Sone. They claim to protect the entirety of the Peninsula (which does not include Alalit), apparently with the seat of their government being in the center of the Peninsula, a place called Meadow Folk. </text:p>
            <text:h text:style-name="Heading_20_4" text:outline-level="4"><text:bookmark-start text:name="__RefHeading___lieutenant_sone_29"/><text:bookmark-start text:name="lieutenant_sone"/>Lieutenant Sone<text:bookmark-end text:name="__RefHeading___lieutenant_sone_29"/><text:bookmark-end text:name="lieutenant_sone"/></text:h>
            <text:p text:style-name="Text_20_body"><draw:a xlink:type="simple" xlink:href="https://i.pinimg.com/564x/3e/e8/c8/3ee8c806707063b34486c9cf202cd4e0.jpg"><draw:frame draw:style-name="mediaright" draw:name="18" text:anchor-type="paragraph" draw:z-index="18" svg:width="2.6458333333333cm" style:rel-width="100%" svg:height="4.4425605791962cm" style:rel-height="scale"><draw:image xlink:href="Pictures/0d88552d769a588625802e016b6952b8.jpg" xlink:type="simple" xlink:show="embed" xlink:actuate="onLoad"/></draw:frame></draw:a>
Here Sone is seen in his armor, but sans helmet as he was at Mazarin's saloon.</text:p>
            <text:p text:style-name="Text_20_body"><text:line-break/>
<text:line-break/>
<text:line-break/>
<text:line-break/></text:p>
            <text:p text:style-name="Horizontal_20_Line"/>
            <text:h text:style-name="Heading_20_2" text:outline-level="2"><text:bookmark-start text:name="__RefHeading___peninsula_at_large_30"/><text:bookmark-start text:name="peninsula_at_large"/>Peninsula at Large<text:bookmark-end text:name="__RefHeading___peninsula_at_large_30"/><text:bookmark-end text:name="peninsula_at_large"/></text:h>
            <text:p text:style-name="Text_20_body">The people below do not seem to be attached to one place. </text:p>
            <text:h text:style-name="Heading_20_3" text:outline-level="3"><text:bookmark-start text:name="__RefHeading___restorationist_emmisaries_31"/><text:bookmark-start text:name="restorationist_emmisaries"/>Restorationist Emmisaries<text:bookmark-end text:name="__RefHeading___restorationist_emmisaries_31"/><text:bookmark-end text:name="restorationist_emmisaries"/></text:h>
            <text:p text:style-name="Text_20_body">Clearly seeking to gain influence in the Peninsula, this team comes to the coastal settlements regularly from the Restorationist enclaves to the East across the waters. </text:p>
            <text:h text:style-name="Heading_20_4" text:outline-level="4"><text:bookmark-start text:name="__RefHeading___marbolla_32"/><text:bookmark-start text:name="marbolla"/>Marbolla<text:bookmark-end text:name="__RefHeading___marbolla_32"/><text:bookmark-end text:name="marbolla"/></text:h>
            <text:p text:style-name="Text_20_body"><draw:a xlink:type="simple" xlink:href="https://i.pinimg.com/564x/4c/bf/26/4cbf262649d13be184f55fd9d5a5d8d8.jpg"><draw:frame draw:style-name="mediaright" draw:name="19" text:anchor-type="paragraph" draw:z-index="19" svg:width="2.6458333333333cm" style:rel-width="100%" svg:height="3.4259547069272cm" style:rel-height="scale"><draw:image xlink:href="Pictures/98ac25829a0e9695b0bb7b7e89dae81a.jpg" xlink:type="simple" xlink:show="embed" xlink:actuate="onLoad"/></draw:frame></draw:a>
The captain of the patrol ship that carries the emmissary team, and as such, the chief emmisary, Marbolla seems fairly reasonable with the exception of a clear disdain for mutants. </text:p>
            <text:p text:style-name="Text_20_body">Also pictured, Marbolla's ancient hover-gunboat.</text:p>
            <text:p text:style-name="Text_20_body"><draw:a xlink:type="simple" xlink:href="https://i.pinimg.com/564x/b7/89/af/b789afec1fe2577550c43824d282ced7.jpg"><draw:frame draw:style-name="mediaright" draw:name="20" text:anchor-type="paragraph" draw:z-index="20" svg:width="2.6458333333333cm" style:rel-width="100%" svg:height="1.5387115839243cm" style:rel-height="scale"><draw:image xlink:href="Pictures/2e30f658e3f243c62619ab218c05bc0e.jpg" xlink:type="simple" xlink:show="embed" xlink:actuate="onLoad"/></draw:frame></draw:a></text:p>
            <text:p text:style-name="Text_20_body"><text:line-break/></text:p>
            <text:h text:style-name="Heading_20_3" text:outline-level="3"><text:bookmark-start text:name="__RefHeading___others_33"/><text:bookmark-start text:name="others"/>Others<text:bookmark-end text:name="__RefHeading___others_33"/><text:bookmark-end text:name="others"/></text:h>
            <text:p text:style-name="Text_20_body">These are the peoples of the Peninsula who seem to belong to no place or tribe. </text:p>
            <text:h text:style-name="Heading_20_4" text:outline-level="4"><text:bookmark-start text:name="__RefHeading___ilirha_34"/><text:bookmark-start text:name="ilirha"/>Ilirha<text:bookmark-end text:name="__RefHeading___ilirha_34"/><text:bookmark-end text:name="ilirha"/></text:h>
            <text:p text:style-name="Text_20_body"><draw:a xlink:type="simple" xlink:href="https://i.pinimg.com/564x/ce/86/b9/ce86b916d704b073e84197988e635d5d.jpg"><draw:frame draw:style-name="mediaright" draw:name="21" text:anchor-type="paragraph" draw:z-index="21" svg:width="2.6458333333333cm" style:rel-width="100%" svg:height="4.0348958333333cm" style:rel-height="scale"><draw:image xlink:href="Pictures/6bd17bca0e22b022d60a8bd346f770e2.jpg" xlink:type="simple" xlink:show="embed" xlink:actuate="onLoad"/></draw:frame></draw:a>
A sorcerer of renown across the Peninsula, Ilirha is said to terrorize villages from her flying temple. She was responsible for disrupting the ceremonies to determine a new chief at Bay Village, by taking the two lead competitors (leaving Lallana as the only remaining competitor, and a thorn in Kurzor's side). She now has Kiki's brother captured, last seen taken into her flying temple. </text:p>
            <text:h text:style-name="Heading_20_4" text:outline-level="4"><text:bookmark-start text:name="__RefHeading___doc_potamus_35"/><text:bookmark-start text:name="doc_potamus"/>Doc Potamus<text:bookmark-end text:name="__RefHeading___doc_potamus_35"/><text:bookmark-end text:name="doc_potamus"/></text:h>
            <text:p text:style-name="Text_20_body"><draw:a xlink:type="simple" xlink:href="https://i.pinimg.com/564x/bf/1f/7a/bf1f7a68670831282085c3793aa4e0be.jpg"><draw:frame draw:style-name="mediaright" draw:name="22" text:anchor-type="paragraph" draw:z-index="22" svg:width="2.6458333333333cm" style:rel-width="100%" svg:height="3.0680407801418cm" style:rel-height="scale"><draw:image xlink:href="Pictures/539d5c158fca2903f1744a3cf58e204b.jpg" xlink:type="simple" xlink:show="embed" xlink:actuate="onLoad"/></draw:frame></draw:a>
Renowned across the Peninsula for his ability to bestow cybernetic and genetic enhancements upon those who seek him out. Lyeel has confirmed that it was Potamus who bestowed her mother with cybernetics. </text:p>
            <text:p text:style-name="Text_20_body"><text:line-break/>
<text:line-break/></text:p>
            <text:h text:style-name="Heading_20_4" text:outline-level="4"><text:bookmark-start text:name="__RefHeading___serrat_36"/><text:bookmark-start text:name="serrat"/>Serrat<text:bookmark-end text:name="__RefHeading___serrat_36"/><text:bookmark-end text:name="serrat"/></text:h>
            <text:p text:style-name="Text_20_body"><draw:a xlink:type="simple" xlink:href="https://i.pinimg.com/564x/ca/2e/7a/ca2e7a192760ebb09035324151a712ee.jpg"><draw:frame draw:style-name="mediaright" draw:name="23" text:anchor-type="paragraph" draw:z-index="23" svg:width="2.6458333333333cm" style:rel-width="100%" svg:height="3.7435726950355cm" style:rel-height="scale"><draw:image xlink:href="Pictures/ed04adcf7cb1269b54cb58ea43db03c2.jpg" xlink:type="simple" xlink:show="embed" xlink:actuate="onLoad"/></draw:frame></draw:a>
A humanoid plant that seemed very interested in Hoff's comings and goings at Dowin's Dome.  </text:p>
            <text:p text:style-name="Text_20_body"><text:line-break/>
<text:line-break/></text:p>
            <text:h text:style-name="Heading_20_4" text:outline-level="4"><text:bookmark-start text:name="__RefHeading___ropp_37"/><text:bookmark-start text:name="ropp"/>Ropp<text:bookmark-end text:name="__RefHeading___ropp_37"/><text:bookmark-end text:name="ropp"/></text:h>
            <text:p text:style-name="Text_20_body"><draw:a xlink:type="simple" xlink:href="https://i.pinimg.com/564x/ad/76/32/ad76320439c38f750fa19c1d42ccedd8.jpg"><draw:frame draw:style-name="mediaright" draw:name="24" text:anchor-type="paragraph" draw:z-index="24" svg:width="2.6458333333333cm" style:rel-width="100%" svg:height="3.738881501182cm" style:rel-height="scale"><draw:image xlink:href="Pictures/e93547b7cb413f04e07e7f702b4d1b04.jpg" xlink:type="simple" xlink:show="embed" xlink:actuate="onLoad"/></draw:frame></draw:a>
A member of a group of Healers that Hoff met at Dowin's Dome. </text:p>
            <text:p text:style-name="Text_20_body"><text:line-break/>
<text:line-break/></text:p>
            <text:h text:style-name="Heading_20_4" text:outline-level="4"><text:bookmark-start text:name="__RefHeading___lindar_38"/><text:bookmark-start text:name="lindar"/>Lindar<text:bookmark-end text:name="__RefHeading___lindar_38"/><text:bookmark-end text:name="lindar"/></text:h>
            <text:p text:style-name="Text_20_body"><draw:a xlink:type="simple" xlink:href="https://i.pinimg.com/564x/ef/03/cf/ef03cf495e4d24350e3be1b68d9dc6f6.jpg"><draw:frame draw:style-name="mediaright" draw:name="25" text:anchor-type="paragraph" draw:z-index="25" svg:width="2.6458333333333cm" style:rel-width="100%" svg:height="3.4151891252955cm" style:rel-height="scale"><draw:image xlink:href="Pictures/5a90de32811482ca53aec67ad5806f22.jpg" xlink:type="simple" xlink:show="embed" xlink:actuate="onLoad"/></draw:frame></draw:a>
Mercenary Rhinoid, known as being a slaver, and likely a member of the Zoopremacists (or at least a sympathizer). </text:p>
            <text:p text:style-name="Text_20_body"><text:line-break/>
<text:line-break/></text:p>
          </table:table-cell>
        </table:table-row>
      </table:table>
      <text:h text:style-name="Heading_20_2" text:outline-level="2"><text:bookmark-start text:name="__RefHeading___previous_locales_39"/><text:bookmark-start text:name="previous_locales"/>Previous Locales<text:bookmark-end text:name="__RefHeading___previous_locales_39"/><text:bookmark-end text:name="previous_locales"/></text:h>
      <text:list text:style-name="List_20_1" text:continue-numbering="false">
        <text:list-item>
          <text:p text:style-name="List_20_1_Content_First"> <text:a xlink:type="simple" xlink:href="https://wiki.wishray.com/doku.php?id=cmm:alalit_npcs" text:style-name="Internet_20_link" text:visited-style-name="Visited_20_Internet_20_Link">Alalit NPCs</text:a></text:p>
        </text:list-item>
        <text:list-item>
          <text:p text:style-name="List_20_1_Content_Last"> <text:a xlink:type="simple" xlink:href="https://wiki.wishray.com/doku.php?id=cmm:grubport_npcs" text:style-name="Internet_20_link" text:visited-style-name="Visited_20_Internet_20_Link">Grubport NPCs</text:a></text:p>
        </text:list-item>
      </text:list>
      <text:p text:style-name="Horizontal_20_Line"/>
      <text:p text:style-name="Text_20_body">See here for <text:a xlink:type="simple" xlink:href="https://wiki.wishray.com/doku.php?id=cmm:previous_campaign_npcs" text:style-name="Internet_20_link" text:visited-style-name="Visited_20_Internet_20_Link">Previous Campaign NPC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left" style:rel-width="100%" style:width="481.89pt"/>
    </style:style>
    <style:style style:name="PluginODTAutoStyle_TableCell_2" style:family="table-cell">
      <style:paragraph-properties fo:text-align="left"/>
      <style:table-cell-properties fo:border="none" fo:padding-top="0cm" fo:padding-bottom="0cm" fo:padding-left="0cm" fo:padding-right="0.4cm" style:vertical-align="top"/>
    </style:style>
    <style:style style:name="PluginODTAutoStyle_Paragraph_3" style:family="paragraph">
      <style:paragraph-properties fo:padding-top="0cm" fo:padding-bottom="0cm" fo:padding-left="0cm" fo:padding-right="0.4cm" fo:text-align="left"/>
    </style:style>
    <style:style style:name="odt_auto_style_table_column_1_1" style:family="table-column">
      <style:table-column-properties style:column-width="240.945pt"/>
    </style:style>
    <style:style style:name="PluginODTAutoStyle_TableCell_4" style:family="table-cell">
      <style:paragraph-properties fo:text-align="left"/>
      <style:table-cell-properties fo:border="none" fo:padding-top="0cm" fo:padding-bottom="0cm" style:vertical-align="top"/>
    </style:style>
    <style:style style:name="PluginODTAutoStyle_Paragraph_5" style:family="paragraph">
      <style:paragraph-properties fo:padding-top="0cm" fo:padding-bottom="0cm" fo:text-align="left"/>
    </style:style>
    <style:style style:name="odt_auto_style_table_column_1_2" style:family="table-column">
      <style:table-column-properties style:column-width="120.4725pt"/>
    </style:style>
    <style:style style:name="PluginODTAutoStyle_TableCell_6" style:family="table-cell">
      <style:paragraph-properties fo:text-align="left"/>
      <style:table-cell-properties fo:border="none" fo:padding-top="0cm" fo:padding-bottom="0cm" fo:padding-left="0.4cm" fo:padding-right="0cm" style:vertical-align="top"/>
    </style:style>
    <style:style style:name="PluginODTAutoStyle_Paragraph_7" style:family="paragraph">
      <style:paragraph-properties fo:padding-top="0cm" fo:padding-bottom="0cm" fo:padding-left="0.4cm" fo:padding-right="0cm" fo:text-align="left"/>
    </style:style>
    <style:style style:name="odt_auto_style_table_column_1_3" style:family="table-column">
      <style:table-column-properties style:column-width="120.4725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2T03::24:54</meta:creation-date>
    <dc:creator>Generated</dc:creator>
    <dc:date>2026-09-02T03::24:54</dc:date>
    <dc:language>en-US</dc:language>
    <meta:editing-cycles>1</meta:editing-cycles>
    <meta:editing-duration>PT0S</meta:editing-duration>
    <dc:title>cmm:non-player_characters</dc:title>
  </office:meta>
</office:document-meta>
</file>