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0c99548a0caf9f5ead3aa073deefd2.jpg"/>
  <manifest:file-entry manifest:media-type="image/jpeg" manifest:full-path="Pictures/1a1e23bdb051d961dcf2c4dc973105ab.jpg"/>
  <manifest:file-entry manifest:media-type="image/jpeg" manifest:full-path="Pictures/3ca44d5e16f64ce8864b4b7a7f4588d4.jpg"/>
  <manifest:file-entry manifest:media-type="image/jpeg" manifest:full-path="Pictures/ac69ad11b861d5dd8f1c142b979088e7.jpg"/>
  <manifest:file-entry manifest:media-type="image/jpeg" manifest:full-path="Pictures/b2d68f63fd3b26dd01fb1cd46554bca5.jpg"/>
  <manifest:file-entry manifest:media-type="image/jpeg" manifest:full-path="Pictures/586f731a9ec0093d12b826474cf086c6.jpg"/>
  <manifest:file-entry manifest:media-type="image/jpeg" manifest:full-path="Pictures/77a129abec1dc89f2426927d7fd544ad.jpg"/>
  <manifest:file-entry manifest:media-type="image/jpeg" manifest:full-path="Pictures/5eee98924ad740753fcf52fc3dc81f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m:sights_of_the_lands"/>The shattered moon in the night sky:</text:p>
      <text:p text:style-name="Text_20_body"><draw:a xlink:type="simple" xlink:href="https://i.pinimg.com/564x/9a/40/83/9a408346cb03638c3824d37c41a1b5e9.jpg"><draw:frame draw:style-name="media" draw:name="0" text:anchor-type="as-char" draw:z-index="0" svg:width="14.9225cm" svg:height="9.0222916666667cm"><draw:image xlink:href="Pictures/4b0c99548a0caf9f5ead3aa073deefd2.jpg" xlink:type="simple" xlink:show="embed" xlink:actuate="onLoad"/></draw:frame></draw:a></text:p>
      <text:p text:style-name="Horizontal_20_Line"/>
      <text:p text:style-name="Text_20_body">The first place The Show arrived at in the Peninsula was Alalit, having crossed the Running River (below) to enter the Peninsula proper: <text:a xlink:type="simple" xlink:href="https://wiki.wishray.com/doku.php?id=cmm:alalit_sights" text:style-name="Internet_20_link" text:visited-style-name="Visited_20_Internet_20_Link">Alalit Sights</text:a></text:p>
      <text:p text:style-name="Text_20_body"><draw:a xlink:type="simple" xlink:href="https://i.pinimg.com/564x/05/51/19/05511955b5c36c0db630d4c8b7055734.jpg"><draw:frame draw:style-name="media" draw:name="1" text:anchor-type="as-char" draw:z-index="1" svg:width="14.9225cm" svg:height="11.403541666667cm"><draw:image xlink:href="Pictures/1a1e23bdb051d961dcf2c4dc973105ab.jpg" xlink:type="simple" xlink:show="embed" xlink:actuate="onLoad"/></draw:frame></draw:a></text:p>
      <text:p text:style-name="Text_20_body">Hoff and Elkir would later hunt a bit back on the other side of the river while The Show was kept there because of the black bog burping.</text:p>
      <text:p text:style-name="Horizontal_20_Line"/>
      <text:p text:style-name="Text_20_body">After Alalit and Horse Bay, The Show made it's way down the road towards Grubport, noticing a flying vehicle in the air over the sea:</text:p>
      <text:p text:style-name="Text_20_body"><draw:a xlink:type="simple" xlink:href="https://i.pinimg.com/564x/aa/77/fc/aa77fce1af8355692d333b1c830c6493.jpg"><draw:frame draw:style-name="media" draw:name="2" text:anchor-type="as-char" draw:z-index="2" svg:width="14.9225cm" svg:height="6.19125cm"><draw:image xlink:href="Pictures/3ca44d5e16f64ce8864b4b7a7f4588d4.jpg" xlink:type="simple" xlink:show="embed" xlink:actuate="onLoad"/></draw:frame></draw:a></text:p>
      <text:p text:style-name="Text_20_body">This ancient dragonthopter turned out to belong to a suspected archivist:</text:p>
      <text:p text:style-name="Text_20_body"><draw:a xlink:type="simple" xlink:href="https://images-ext-2.discordapp.net/external/TpP17Ea07vT8TTJZSZEJMYu38v2CDkrIa02ftTJmut8/https/i.pinimg.com/originals/5d/78/28/5d782803217ff788da106b48ce1a3668.jpg"><draw:frame draw:style-name="media" draw:name="3" text:anchor-type="as-char" draw:z-index="3" svg:width="16.853958333333cm" svg:height="10.451041666667cm"><draw:image xlink:href="Pictures/ac69ad11b861d5dd8f1c142b979088e7.jpg" xlink:type="simple" xlink:show="embed" xlink:actuate="onLoad"/></draw:frame></draw:a></text:p>
      <text:p text:style-name="Text_20_body">They travelled all night, and in the morning there were strange trees:</text:p>
      <text:p text:style-name="Text_20_body"><draw:a xlink:type="simple" xlink:href="https://images-ext-2.discordapp.net/external/7WBJRVdzwzLQ8lqXwA9C5jdExtLo6ZpMyx0fUj7T3hM/https/i.pinimg.com/564x/18/05/77/1805772735e17897738a3691e9749fde.jpg"><draw:frame draw:style-name="media" draw:name="4" text:anchor-type="as-char" draw:z-index="4" svg:width="14.9225cm" svg:height="9.9483333333333cm"><draw:image xlink:href="Pictures/b2d68f63fd3b26dd01fb1cd46554bca5.jpg" xlink:type="simple" xlink:show="embed" xlink:actuate="onLoad"/></draw:frame></draw:a></text:p>
      <text:p text:style-name="Text_20_body">There were some small ruins along the way, from which an island was spotted, far off:</text:p>
      <text:p text:style-name="Text_20_body"><draw:a xlink:type="simple" xlink:href="https://i.pinimg.com/564x/a2/9c/30/a29c30206d80a0f0a8c40f82253d9a88.jpg"><draw:frame draw:style-name="media" draw:name="5" text:anchor-type="as-char" draw:z-index="5" svg:width="14.9225cm" svg:height="9.9483333333333cm"><draw:image xlink:href="Pictures/586f731a9ec0093d12b826474cf086c6.jpg" xlink:type="simple" xlink:show="embed" xlink:actuate="onLoad"/></draw:frame></draw:a></text:p>
      <text:p text:style-name="Text_20_body">And inland, an ancient power pylon, which the Grubporters call “Raymount” (here are other such <text:a xlink:type="simple" xlink:href="https://wiki.wishray.com/doku.php?id=cmm:pylons" text:style-name="Internet_20_link" text:visited-style-name="Visited_20_Internet_20_Link">pylons</text:a> that the folk of The Show have seen back in the Central Lands): </text:p>
      <text:p text:style-name="Text_20_body"><draw:a xlink:type="simple" xlink:href="https://i.pinimg.com/564x/a6/cd/91/a6cd913e1eb3bd681b9bc7defbd0f6a5.jpg"><draw:frame draw:style-name="media" draw:name="6" text:anchor-type="as-char" draw:z-index="6" svg:width="14.9225cm" svg:height="21.11375cm"><draw:image xlink:href="Pictures/77a129abec1dc89f2426927d7fd544ad.jpg" xlink:type="simple" xlink:show="embed" xlink:actuate="onLoad"/></draw:frame></draw:a></text:p>
      <text:p text:style-name="Text_20_body">Eventually they arrived in Grubport:</text:p>
      <text:p text:style-name="Text_20_body"><draw:a xlink:type="simple" xlink:href="https://i.pinimg.com/564x/a9/3a/3b/a93a3bc61997c9e403c409c885bc5dc2.jpg"><draw:frame draw:style-name="media" draw:name="7" text:anchor-type="as-char" draw:z-index="7" svg:width="14.869583333333cm" svg:height="8.3608333333333cm"><draw:image xlink:href="Pictures/5eee98924ad740753fcf52fc3dc81f9c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18::33:55</meta:creation-date>
    <dc:creator>Generated</dc:creator>
    <dc:date>2026-09-01T18::33:55</dc:date>
    <dc:language>en-US</dc:language>
    <meta:editing-cycles>1</meta:editing-cycles>
    <meta:editing-duration>PT0S</meta:editing-duration>
    <dc:title>cmm:sights_of_the_lands</dc:title>
  </office:meta>
</office:document-meta>
</file>