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65530d314b772e3dde98ec8f6efe6c9.jpg"/>
  <manifest:file-entry manifest:media-type="image/jpeg" manifest:full-path="Pictures/84329201b3645360ec0a0d16af9b305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rk_conspiracy:general_visual_references"/>Car Mai saw in her dream below the street outside of Cas' shop: </text:p>
      <text:p text:style-name="Text_20_body"><draw:a xlink:type="simple" xlink:href="https://i.pinimg.com/564x/70/ce/f9/70cef94a62f5b45fd2f7f36e306f296a.jpg"><draw:frame draw:style-name="media" draw:name="0" text:anchor-type="as-char" draw:z-index="0" svg:width="14.9225cm" svg:height="11.191875cm"><draw:image xlink:href="Pictures/265530d314b772e3dde98ec8f6efe6c9.jpg" xlink:type="simple" xlink:show="embed" xlink:actuate="onLoad"/></draw:frame></draw:a></text:p>
      <text:p text:style-name="Horizontal_20_Line"/>
      <text:p text:style-name="Text_20_body">Chicago Department of Public Works (DPW) sewer workers: </text:p>
      <text:p text:style-name="Text_20_body"><draw:a xlink:type="simple" xlink:href="https://i.pinimg.com/564x/2e/27/e1/2e27e1c6e24c56606e2e573d3d63cdbf.jpg"><draw:frame draw:style-name="media" draw:name="1" text:anchor-type="as-char" draw:z-index="1" svg:width="14.9225cm" svg:height="8.7047916666667cm"><draw:image xlink:href="Pictures/84329201b3645360ec0a0d16af9b3052.jpg" xlink:type="simple" xlink:show="embed" xlink:actuate="onLoad"/></draw:frame></draw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6T03::48:48</meta:creation-date>
    <dc:creator>Generated</dc:creator>
    <dc:date>2026-08-26T03::48:48</dc:date>
    <dc:language>en-US</dc:language>
    <meta:editing-cycles>1</meta:editing-cycles>
    <meta:editing-duration>PT0S</meta:editing-duration>
    <dc:title>dark_conspiracy:general_visual_references</dc:title>
  </office:meta>
</office:document-meta>
</file>