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a20d3dd0c2073216e791aa7363b10a1.jpg"/>
  <manifest:file-entry manifest:media-type="image/jpeg" manifest:full-path="Pictures/7c0181f841922499ae05271ebdd9a37a.jpg"/>
  <manifest:file-entry manifest:media-type="image/jpeg" manifest:full-path="Pictures/7d4e987802248fcab86ebb67a86062c5.jpg"/>
  <manifest:file-entry manifest:media-type="image/jpeg" manifest:full-path="Pictures/7e0a6c59069eabdf124baf77931da37f.jpg"/>
  <manifest:file-entry manifest:media-type="image/jpeg" manifest:full-path="Pictures/7920630889aa807a698b903b9e177c6a.jpg"/>
  <manifest:file-entry manifest:media-type="image/jpeg" manifest:full-path="Pictures/dcfcb547e93d19048be8f86d0b841d1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rk_conspiracy:the_changing_lands"/>These images were from Mai's first trip to the Changing Lands.</text:p>
      <text:p text:style-name="Text_20_body">The painting created by The Prophet, which first made Mai aware of the existence of the Changing Lands:</text:p>
      <text:p text:style-name="Text_20_body"><draw:a xlink:type="simple" xlink:href="https://i.pinimg.com/originals/84/bb/55/84bb55a9b00eac7f3bdd0a20d7f264ee.jpg"><draw:frame draw:style-name="media" draw:name="0" text:anchor-type="as-char" draw:z-index="0" svg:width="7.9375cm" style:rel-width="100%" svg:height="9.8374335106383cm" style:rel-height="scale"><draw:image xlink:href="Pictures/ca20d3dd0c2073216e791aa7363b10a1.jpg" xlink:type="simple" xlink:show="embed" xlink:actuate="onLoad"/></draw:frame></draw:a></text:p>
      <text:p text:style-name="Text_20_body">Castle near the lake where Mai splashed down:</text:p>
      <text:p text:style-name="Text_20_body"><draw:a xlink:type="simple" xlink:href="https://i.pinimg.com/564x/c7/6d/78/c76d785cf153fa1bc54383064da194de.jpg"><draw:frame draw:style-name="media" draw:name="1" text:anchor-type="as-char" draw:z-index="1" svg:width="7.9375cm" style:rel-width="100%" svg:height="5.9812721631206cm" style:rel-height="scale"><draw:image xlink:href="Pictures/7c0181f841922499ae05271ebdd9a37a.jpg" xlink:type="simple" xlink:show="embed" xlink:actuate="onLoad"/></draw:frame></draw:a></text:p>
      <text:p text:style-name="Text_20_body">Strange flying things swooped at Mai, and she ended up flying to the top of some very odd “mountains”: </text:p>
      <text:p text:style-name="Text_20_body"><draw:a xlink:type="simple" xlink:href="https://i.pinimg.com/564x/4f/51/08/4f5108f9fed80cabd62f45a977a70c44.jpg"><draw:frame draw:style-name="media" draw:name="2" text:anchor-type="as-char" draw:z-index="2" svg:width="7.9375cm" style:rel-width="100%" svg:height="11.90625cm" style:rel-height="scale"><draw:image xlink:href="Pictures/7d4e987802248fcab86ebb67a86062c5.jpg" xlink:type="simple" xlink:show="embed" xlink:actuate="onLoad"/></draw:frame></draw:a></text:p>
      <text:p text:style-name="Text_20_body">In a cave there she met a threatening being, but overcame it. Like most things in the Changing Lands, the below was but one of many appearances it took during their encounter: </text:p>
      <text:p text:style-name="Text_20_body"><draw:a xlink:type="simple" xlink:href="https://i.pinimg.com/564x/9b/a3/69/9ba36908b61adcc504c2ff9a633655b6.jpg"><draw:frame draw:style-name="media" draw:name="3" text:anchor-type="as-char" draw:z-index="3" svg:width="7.9375cm" style:rel-width="100%" svg:height="12.342531028369cm" style:rel-height="scale"><draw:image xlink:href="Pictures/7e0a6c59069eabdf124baf77931da37f.jpg" xlink:type="simple" xlink:show="embed" xlink:actuate="onLoad"/></draw:frame></draw:a></text:p>
      <text:p text:style-name="Text_20_body">Deeper in the caves, Mai found mushroom people at some sort of party or ritual, who were then lining up to push each other into a smashy-crushy machine:</text:p>
      <text:p text:style-name="Text_20_body"><draw:a xlink:type="simple" xlink:href="https://i.pinimg.com/564x/95/fc/ce/95fcce749d725f90259df2f4f1d9832e.jpg"><draw:frame draw:style-name="media" draw:name="4" text:anchor-type="as-char" draw:z-index="4" svg:width="7.9375cm" style:rel-width="100%" svg:height="11.59032960199cm" style:rel-height="scale"><draw:image xlink:href="Pictures/7920630889aa807a698b903b9e177c6a.jpg" xlink:type="simple" xlink:show="embed" xlink:actuate="onLoad"/></draw:frame></draw:a></text:p>
      <text:p text:style-name="Text_20_body">As Mai fled this scene, she saw something huge and ominous off in the distance:</text:p>
      <text:p text:style-name="Text_20_body"><draw:a xlink:type="simple" xlink:href="https://i.pinimg.com/564x/37/4b/6e/374b6e324b1ddba91ba58a58aaad77a3.jpg"><draw:frame draw:style-name="media" draw:name="5" text:anchor-type="as-char" draw:z-index="5" svg:width="7.9375cm" style:rel-width="100%" svg:height="11.047761524823cm" style:rel-height="scale"><draw:image xlink:href="Pictures/dcfcb547e93d19048be8f86d0b841d19.jpg" xlink:type="simple" xlink:show="embed" xlink:actuate="onLoad"/></draw:frame></draw:a></text:p>
      <text:p text:style-name="Text_20_body">Frightened, Mai found that she could simply will herself to return home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6T17::09:08</meta:creation-date>
    <dc:creator>Generated</dc:creator>
    <dc:date>2026-08-26T17::09:08</dc:date>
    <dc:language>en-US</dc:language>
    <meta:editing-cycles>1</meta:editing-cycles>
    <meta:editing-duration>PT0S</meta:editing-duration>
    <dc:title>dark_conspiracy:the_changing_lands</dc:title>
  </office:meta>
</office:document-meta>
</file>