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sck-us:gears_and_wheels"/><text:bookmark-start text:name="__RefHeading___fsck-us_-_gears_and_wheels_1"/><text:bookmark-start text:name="fsck-us_-_gears_and_wheels"/>./FSCK-US - Gears and Wheels<text:bookmark-end text:name="__RefHeading___fsck-us_-_gears_and_wheels_1"/><text:bookmark-end text:name="fsck-us_-_gears_and_wheels"/></text:h>
      <text:p text:style-name="Text_20_body">All the information and rules for character creation. Primarily characters are made up of two things: Ratings and Knacks. They also have Knowledge and Cool, but these are less important than Ratings and Knacks.</text:p>
      <text:h text:style-name="Heading_20_2" text:outline-level="2"><text:bookmark-start text:name="__RefHeading___the_role_of_the_gm_2"/><text:bookmark-start text:name="the_role_of_the_gm"/>The role of the GM<text:bookmark-end text:name="__RefHeading___the_role_of_the_gm_2"/><text:bookmark-end text:name="the_role_of_the_gm"/></text:h>
      <text:h text:style-name="Heading_20_2" text:outline-level="2"><text:bookmark-start text:name="__RefHeading___the_scp_foundation_3"/><text:bookmark-start text:name="the_scp_foundation"/>The SCP Foundation<text:bookmark-end text:name="__RefHeading___the_scp_foundation_3"/><text:bookmark-end text:name="the_scp_foundation"/></text:h>
      <text:h text:style-name="Heading_20_2" text:outline-level="2"><text:bookmark-start text:name="__RefHeading___actions_4"/><text:bookmark-start text:name="actions"/>Actions<text:bookmark-end text:name="__RefHeading___actions_4"/><text:bookmark-end text:name="actions"/></text:h>
      <text:h text:style-name="Heading_20_2" text:outline-level="2"><text:bookmark-start text:name="__RefHeading___combat_and_damage_5"/><text:bookmark-start text:name="combat_and_damage"/>Combat and Damage<text:bookmark-end text:name="__RefHeading___combat_and_damage_5"/><text:bookmark-end text:name="combat_and_damag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7">
            <text:p text:style-name="Table_20_Heading">   Damage Rolls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Roll </text:p>
          </table:table-cell>
          <table:table-cell office:value-type="string" table:style-name="tablecell">
            <text:p text:style-name="tablealignleft"> 1-2 </text:p>
          </table:table-cell>
          <table:table-cell office:value-type="string" table:style-name="tablecell">
            <text:p text:style-name="tablealignleft"> 3-4 </text:p>
          </table:table-cell>
          <table:table-cell office:value-type="string" table:style-name="tablecell">
            <text:p text:style-name="tablealignleft"> 5-6 </text:p>
          </table:table-cell>
          <table:table-cell office:value-type="string" table:style-name="tablecell">
            <text:p text:style-name="tablealignleft"> 7-8 </text:p>
          </table:table-cell>
          <table:table-cell office:value-type="string" table:style-name="tablecell">
            <text:p text:style-name="tablealignleft"> 9-10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1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header">
            <text:p text:style-name="Table_20_Heading">2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3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header">
            <text:p text:style-name="Table_20_Heading">4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4 </text:p>
          </table:table-cell>
        </table:table-row>
        <table:table-row>
          <table:table-cell office:value-type="string" table:style-name="tableheader">
            <text:p text:style-name="Table_20_Heading">5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header">
            <text:p text:style-name="Table_20_Heading">6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6 </text:p>
          </table:table-cell>
        </table:table-row>
      </table:table>
      <text:h text:style-name="Heading_20_2" text:outline-level="2"><text:bookmark-start text:name="__RefHeading___story_mechanisms_6"/><text:bookmark-start text:name="story_mechanisms"/>Story Mechanisms<text:bookmark-end text:name="__RefHeading___story_mechanisms_6"/><text:bookmark-end text:name="story_mechanisms"/></text:h>
      <text:h text:style-name="Heading_20_3" text:outline-level="3"><text:bookmark-start text:name="__RefHeading___penalty_7"/><text:bookmark-start text:name="penalty"/>Penalty<text:bookmark-end text:name="__RefHeading___penalty_7"/><text:bookmark-end text:name="penalty"/></text:h>
      <text:h text:style-name="Heading_20_3" text:outline-level="3"><text:bookmark-start text:name="__RefHeading___hazard_8"/><text:bookmark-start text:name="hazard"/>Hazard<text:bookmark-end text:name="__RefHeading___hazard_8"/><text:bookmark-end text:name="hazard"/></text:h>
      <text:h text:style-name="Heading_20_3" text:outline-level="3"><text:bookmark-start text:name="__RefHeading___peril_9"/><text:bookmark-start text:name="peril"/>Peril<text:bookmark-end text:name="__RefHeading___peril_9"/><text:bookmark-end text:name="peril"/></text:h>
      <text:h text:style-name="Heading_20_3" text:outline-level="3"><text:bookmark-start text:name="__RefHeading___dark_twist_10"/><text:bookmark-start text:name="dark_twist"/>Dark Twist<text:bookmark-end text:name="__RefHeading___dark_twist_10"/><text:bookmark-end text:name="dark_twi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17::29:56</meta:creation-date>
    <dc:creator>Generated</dc:creator>
    <dc:date>2026-09-13T17::29:56</dc:date>
    <dc:language>en-US</dc:language>
    <meta:editing-cycles>1</meta:editing-cycles>
    <meta:editing-duration>PT0S</meta:editing-duration>
    <dc:title>fsck-us:gears_and_wheels</dc:title>
  </office:meta>
</office:document-meta>
</file>