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d6191b889c71105a689b10264dfa93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ymyst:captain_fenrose"/><text:bookmark-start text:name="__RefHeading___captain_fenrose_1"/><text:bookmark-start text:name="captain_fenrose"/>Captain Fenrose<text:bookmark-end text:name="__RefHeading___captain_fenrose_1"/><text:bookmark-end text:name="captain_fenrose"/></text:h>
      <text:p text:style-name="Text_20_body"><draw:a xlink:type="simple" xlink:href="https://i.pinimg.com/564x/6a/74/fe/6a74fecf3c85646af1668031b750d8e5.jpg"><draw:frame draw:style-name="media" draw:name="0" text:anchor-type="as-char" draw:z-index="0" svg:width="7.9375cm" style:rel-width="100%" svg:height="11.258865248227cm" style:rel-height="scale"><draw:image xlink:href="Pictures/3d6191b889c71105a689b10264dfa93b.jpg" xlink:type="simple" xlink:show="embed" xlink:actuate="onLoad"/></draw:frame></draw:a></text:p>
      <text:p text:style-name="Text_20_body">Aide de Camp to the Marshall of Vopror. The Marshall, being the head of the King's armies, Fenrose is a somewhat important part of the King's court. He arrived in Greylin the King having heard that <text:a xlink:type="simple" xlink:href="https://wiki.wishray.com/doku.php?id=greymyst:the_inquisition" text:style-name="Internet_20_link" text:visited-style-name="Visited_20_Internet_20_Link">The Inquisition</text:a> was about to make a raid on a hideout of a cult of demon worshipper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17::51:30</meta:creation-date>
    <dc:creator>Generated</dc:creator>
    <dc:date>2026-09-13T17::51:30</dc:date>
    <dc:language>en-US</dc:language>
    <meta:editing-cycles>1</meta:editing-cycles>
    <meta:editing-duration>PT0S</meta:editing-duration>
    <dc:title>greymyst:captain_fenrose</dc:title>
  </office:meta>
</office:document-meta>
</file>