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23be90e6c15c0397689a9151bf67e17.jpg"/>
  <manifest:file-entry manifest:media-type="image/jpeg" manifest:full-path="Pictures/4c97085e8cc5c90d75bf00e929a0ba04.jpg"/>
  <manifest:file-entry manifest:media-type="image/jpeg" manifest:full-path="Pictures/ebd61c0045959e98bab8d69e90340341.jpg"/>
  <manifest:file-entry manifest:media-type="image/jpeg" manifest:full-path="Pictures/1dce6377cfbb81b35a46868a634bf0b2.jpg"/>
  <manifest:file-entry manifest:media-type="image/jpeg" manifest:full-path="Pictures/46b049fc918319f9da181b9bca113d5f.jpg"/>
  <manifest:file-entry manifest:media-type="image/jpeg" manifest:full-path="Pictures/5212fc88cf4249b0aee849044d70f080.jpg"/>
  <manifest:file-entry manifest:media-type="image/jpeg" manifest:full-path="Pictures/8703191589271fa48aa6726ded4d4277.jpg"/>
  <manifest:file-entry manifest:media-type="image/jpeg" manifest:full-path="Pictures/399b3a9ac925c697ab7821e6b8665e95.jpg"/>
  <manifest:file-entry manifest:media-type="image/jpeg" manifest:full-path="Pictures/e20fbd7a9179bece659379744bef4dc4.jpg"/>
  <manifest:file-entry manifest:media-type="image/jpeg" manifest:full-path="Pictures/fcfcdc611275d84f1c4c122d31d99130.jpg"/>
  <manifest:file-entry manifest:media-type="image/jpeg" manifest:full-path="Pictures/8ab4d58c835194967857a307d5a6ded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eymyst:the_inquisition"/><text:bookmark-start text:name="__RefHeading___the_inquisition_1"/><text:bookmark-start text:name="the_inquisition"/>The Inquisition<text:bookmark-end text:name="__RefHeading___the_inquisition_1"/><text:bookmark-end text:name="the_inquisition"/></text:h>
      <text:p text:style-name="Text_20_body">Known officially as the Grand Order of the Knights of the Inquisition of the Church of The Holy Square, this order of knights has chapterhouses all over Vopror and in other kingdoms where the people follow the religion of the <text:a xlink:type="simple" xlink:href="https://wiki.wishray.com/doku.php?id=greymyst:temple_of_the_four_faced_god" text:style-name="Internet_20_link" text:visited-style-name="Visited_20_Internet_20_Link">Temple of the Four Faced God</text:a>, who sanction this order. Generally their goals are to root out demon-worshippers and others who violate the dictates of the temple. To help achieve these goals, the knights of the order generally take a number of oaths to help them focus on their tasks, including vows of chastity.</text:p>
      <text:h text:style-name="Heading_20_2" text:outline-level="2"><text:bookmark-start text:name="__RefHeading___greylin_chapter_2"/><text:bookmark-start text:name="greylin_chapter"/>Greylin Chapter<text:bookmark-end text:name="__RefHeading___greylin_chapter_2"/><text:bookmark-end text:name="greylin_chapter"/></text:h>
      <text:p text:style-name="Text_20_body">Below are the details of the chapterhouse just outside of <text:a xlink:type="simple" xlink:href="https://wiki.wishray.com/doku.php?id=greymyst:greylin" text:style-name="Internet_20_link" text:visited-style-name="Visited_20_Internet_20_Link">Greylin</text:a>, located just off the road that follows the river inland from Greylin. </text:p>
      <text:h text:style-name="Heading_20_3" text:outline-level="3"><text:bookmark-start text:name="__RefHeading___knights_3"/><text:bookmark-start text:name="knights"/>Knights<text:bookmark-end text:name="__RefHeading___knights_3"/><text:bookmark-end text:name="knights"/></text:h>
      <text:h text:style-name="Heading_20_4" text:outline-level="4"><text:bookmark-start text:name="__RefHeading___captain_romuntow_4"/><text:bookmark-start text:name="captain_romuntow"/>Captain Romuntow<text:bookmark-end text:name="__RefHeading___captain_romuntow_4"/><text:bookmark-end text:name="captain_romuntow"/></text:h>
      <text:p text:style-name="Text_20_body"><draw:a xlink:type="simple" xlink:href="https://i.pinimg.com/564x/dc/c5/0e/dcc50ed8206b4d6a9a2611ed89e1e6e6.jpg"><draw:frame draw:style-name="media" draw:name="0" text:anchor-type="as-char" draw:z-index="0" svg:width="7.9375cm" style:rel-width="100%" svg:height="11.405339805825cm" style:rel-height="scale"><draw:image xlink:href="Pictures/723be90e6c15c0397689a9151bf67e17.jpg" xlink:type="simple" xlink:show="embed" xlink:actuate="onLoad"/></draw:frame></draw:a></text:p>
      <text:h text:style-name="Heading_20_4" text:outline-level="4"><text:bookmark-start text:name="__RefHeading___lieutenant_sanay_5"/><text:bookmark-start text:name="lieutenant_sanay"/>Lieutenant Sanay<text:bookmark-end text:name="__RefHeading___lieutenant_sanay_5"/><text:bookmark-end text:name="lieutenant_sanay"/></text:h>
      <text:p text:style-name="Text_20_body"><draw:a xlink:type="simple" xlink:href="https://i.pinimg.com/564x/db/01/99/db01995df05d28196900e27e487e03cb.jpg"><draw:frame draw:style-name="media" draw:name="1" text:anchor-type="as-char" draw:z-index="1" svg:width="7.9375cm" style:rel-width="100%" svg:height="11.230718085106cm" style:rel-height="scale"><draw:image xlink:href="Pictures/4c97085e8cc5c90d75bf00e929a0ba04.jpg" xlink:type="simple" xlink:show="embed" xlink:actuate="onLoad"/></draw:frame></draw:a></text:p>
      <text:h text:style-name="Heading_20_4" text:outline-level="4"><text:bookmark-start text:name="__RefHeading___knight_garin_6"/><text:bookmark-start text:name="knight_garin"/>Knight Garin<text:bookmark-end text:name="__RefHeading___knight_garin_6"/><text:bookmark-end text:name="knight_garin"/></text:h>
      <text:p text:style-name="Text_20_body"><draw:a xlink:type="simple" xlink:href="https://i.pinimg.com/236x/cb/41/1d/cb411dd20c9091fd56a2a79092946c28.jpg"><draw:frame draw:style-name="media" draw:name="2" text:anchor-type="as-char" draw:z-index="2" svg:width="7.9375cm" style:rel-width="100%" svg:height="22.238986784141cm" style:rel-height="scale"><draw:image xlink:href="Pictures/ebd61c0045959e98bab8d69e90340341.jpg" xlink:type="simple" xlink:show="embed" xlink:actuate="onLoad"/></draw:frame></draw:a></text:p>
      <text:h text:style-name="Heading_20_4" text:outline-level="4"><text:bookmark-start text:name="__RefHeading___knight_erok_7"/><text:bookmark-start text:name="knight_erok"/>Knight Erok<text:bookmark-end text:name="__RefHeading___knight_erok_7"/><text:bookmark-end text:name="knight_erok"/></text:h>
      <text:p text:style-name="Text_20_body"><draw:a xlink:type="simple" xlink:href="https://i.pinimg.com/564x/99/17/19/991719710e225c0aa2bdfc2601eba780.jpg"><draw:frame draw:style-name="media" draw:name="3" text:anchor-type="as-char" draw:z-index="3" svg:width="7.9375cm" style:rel-width="100%" svg:height="12.343412526998cm" style:rel-height="scale"><draw:image xlink:href="Pictures/1dce6377cfbb81b35a46868a634bf0b2.jpg" xlink:type="simple" xlink:show="embed" xlink:actuate="onLoad"/></draw:frame></draw:a></text:p>
      <text:h text:style-name="Heading_20_4" text:outline-level="4"><text:bookmark-start text:name="__RefHeading___knight_lassoin_8"/><text:bookmark-start text:name="knight_lassoin"/>Knight Lassoin<text:bookmark-end text:name="__RefHeading___knight_lassoin_8"/><text:bookmark-end text:name="knight_lassoin"/></text:h>
      <text:p text:style-name="Text_20_body"><draw:a xlink:type="simple" xlink:href="https://i.pinimg.com/564x/df/a1/e3/dfa1e347293f7250e8760e1cfdf2c307.jpg"><draw:frame draw:style-name="media" draw:name="4" text:anchor-type="as-char" draw:z-index="4" svg:width="7.9375cm" style:rel-width="100%" svg:height="11.868984741784cm" style:rel-height="scale"><draw:image xlink:href="Pictures/46b049fc918319f9da181b9bca113d5f.jpg" xlink:type="simple" xlink:show="embed" xlink:actuate="onLoad"/></draw:frame></draw:a></text:p>
      <text:h text:style-name="Heading_20_3" text:outline-level="3"><text:bookmark-start text:name="__RefHeading___squires_9"/><text:bookmark-start text:name="squires"/>Squires<text:bookmark-end text:name="__RefHeading___squires_9"/><text:bookmark-end text:name="squires"/></text:h>
      <text:h text:style-name="Heading_20_4" text:outline-level="4"><text:bookmark-start text:name="__RefHeading___kuwerra_10"/><text:bookmark-start text:name="kuwerra"/>Kuwerra<text:bookmark-end text:name="__RefHeading___kuwerra_10"/><text:bookmark-end text:name="kuwerra"/></text:h>
      <text:p text:style-name="Text_20_body"><draw:a xlink:type="simple" xlink:href="https://i.pinimg.com/564x/ba/54/43/ba5443724acb4198beedb5b2f5222d77.jpg"><draw:frame draw:style-name="media" draw:name="5" text:anchor-type="as-char" draw:z-index="5" svg:width="5.2916666666667cm" style:rel-width="100%" svg:height="6.8143132030787cm" style:rel-height="scale"><draw:image xlink:href="Pictures/5212fc88cf4249b0aee849044d70f080.jpg" xlink:type="simple" xlink:show="embed" xlink:actuate="onLoad"/></draw:frame></draw:a></text:p>
      <text:p text:style-name="Text_20_body">Squier of Romuntow</text:p>
      <text:h text:style-name="Heading_20_4" text:outline-level="4"><text:bookmark-start text:name="__RefHeading___rini_11"/><text:bookmark-start text:name="rini"/>Rini<text:bookmark-end text:name="__RefHeading___rini_11"/><text:bookmark-end text:name="rini"/></text:h>
      <text:p text:style-name="Text_20_body"><draw:a xlink:type="simple" xlink:href="https://i.pinimg.com/236x/ab/5f/04/ab5f04b8d9b8f1a76006c093c2e4a0f8.jpg"><draw:frame draw:style-name="media" draw:name="6" text:anchor-type="as-char" draw:z-index="6" svg:width="5.2916666666667cm" style:rel-width="100%" svg:height="6.8388064971751cm" style:rel-height="scale"><draw:image xlink:href="Pictures/8703191589271fa48aa6726ded4d4277.jpg" xlink:type="simple" xlink:show="embed" xlink:actuate="onLoad"/></draw:frame></draw:a></text:p>
      <text:p text:style-name="Text_20_body">Squire of Garin</text:p>
      <text:h text:style-name="Heading_20_4" text:outline-level="4"><text:bookmark-start text:name="__RefHeading___shent_12"/><text:bookmark-start text:name="shent"/>Shent<text:bookmark-end text:name="__RefHeading___shent_12"/><text:bookmark-end text:name="shent"/></text:h>
      <text:p text:style-name="Text_20_body"><draw:a xlink:type="simple" xlink:href="https://i.pinimg.com/564x/6c/1a/f0/6c1af03953c49be40261f27d54c086d1.jpg"><draw:frame draw:style-name="media" draw:name="7" text:anchor-type="as-char" draw:z-index="7" svg:width="5.2916666666667cm" style:rel-width="100%" svg:height="6.5395242316785cm" style:rel-height="scale"><draw:image xlink:href="Pictures/399b3a9ac925c697ab7821e6b8665e95.jpg" xlink:type="simple" xlink:show="embed" xlink:actuate="onLoad"/></draw:frame></draw:a></text:p>
      <text:p text:style-name="Text_20_body">Squire of Lassoin</text:p>
      <text:h text:style-name="Heading_20_4" text:outline-level="4"><text:bookmark-start text:name="__RefHeading___mosira_13"/><text:bookmark-start text:name="mosira"/>Mosira<text:bookmark-end text:name="__RefHeading___mosira_13"/><text:bookmark-end text:name="mosira"/></text:h>
      <text:p text:style-name="Text_20_body"><draw:a xlink:type="simple" xlink:href="https://i.pinimg.com/564x/ac/9f/b2/ac9fb225a6daefbbb708fd8f78de9272.jpg"><draw:frame draw:style-name="media" draw:name="8" text:anchor-type="as-char" draw:z-index="8" svg:width="5.2916666666667cm" style:rel-width="100%" svg:height="7.6560283687943cm" style:rel-height="scale"><draw:image xlink:href="Pictures/e20fbd7a9179bece659379744bef4dc4.jpg" xlink:type="simple" xlink:show="embed" xlink:actuate="onLoad"/></draw:frame></draw:a></text:p>
      <text:p text:style-name="Text_20_body">Squire of Erok</text:p>
      <text:h text:style-name="Heading_20_2" text:outline-level="2"><text:bookmark-start text:name="__RefHeading___facility_14"/><text:bookmark-start text:name="facility"/>Facility<text:bookmark-end text:name="__RefHeading___facility_14"/><text:bookmark-end text:name="facility"/></text:h>
      <text:p text:style-name="Text_20_body">The chapterhouse is a veritable small fortress set off of the road inland from <text:a xlink:type="simple" xlink:href="https://wiki.wishray.com/doku.php?id=greymyst:greylin" text:style-name="Internet_20_link" text:visited-style-name="Visited_20_Internet_20_Link">Greylin</text:a> along the river. </text:p>
      <text:p text:style-name="Text_20_body"><draw:a xlink:type="simple" xlink:href="https://i.pinimg.com/564x/cf/79/00/cf7900e6d94e0ade8f7a026490ef3f8b.jpg"><draw:frame draw:style-name="media" draw:name="9" text:anchor-type="as-char" draw:z-index="9" svg:width="13.229166666667cm" svg:height="8.7959884751773cm"><draw:image xlink:href="Pictures/fcfcdc611275d84f1c4c122d31d99130.jpg" xlink:type="simple" xlink:show="embed" xlink:actuate="onLoad"/></draw:frame></draw:a></text:p>
      <text:p text:style-name="Text_20_body">The main hall, set for dining</text:p>
      <text:p text:style-name="Text_20_body"><draw:a xlink:type="simple" xlink:href="https://i.pinimg.com/originals/cf/72/d1/cf72d1d9104671c99e73959955e997b0.jpg"><draw:frame draw:style-name="media" draw:name="10" text:anchor-type="as-char" draw:z-index="10" svg:width="13.229166666667cm" svg:height="7.1538156702899cm"><draw:image xlink:href="Pictures/8ab4d58c835194967857a307d5a6ded0.jpg" xlink:type="simple" xlink:show="embed" xlink:actuate="onLoad"/></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04::48:42</meta:creation-date>
    <dc:creator>Generated</dc:creator>
    <dc:date>2026-09-14T04::48:42</dc:date>
    <dc:language>en-US</dc:language>
    <meta:editing-cycles>1</meta:editing-cycles>
    <meta:editing-duration>PT0S</meta:editing-duration>
    <dc:title>greymyst:the_inquisition</dc:title>
  </office:meta>
</office:document-meta>
</file>