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36bcb484719aaa44706350aa097386.png"/>
  <manifest:file-entry manifest:media-type="image/png" manifest:full-path="Pictures/3fd66c9e30c61718db609b0eaf4dcb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ronclaw:npcs"/><text:bookmark-start text:name="__RefHeading___dramatis_personae_of_triskellian_and_environs_1"/><text:bookmark-start text:name="dramatis_personae_of_triskellian_and_environs"/>Dramatis Personae of Triskellian and Environs<text:bookmark-end text:name="__RefHeading___dramatis_personae_of_triskellian_and_environs_1"/><text:bookmark-end text:name="dramatis_personae_of_triskellian_and_environs"/></text:h>
      <text:h text:style-name="Heading_20_2" text:outline-level="2"><text:bookmark-start text:name="__RefHeading___lystragones_2"/><text:bookmark-start text:name="lystragones"/>Lystragones<text:bookmark-end text:name="__RefHeading___lystragones_2"/><text:bookmark-end text:name="lystragones"/></text:h>
      <text:p text:style-name="Text_20_body">An otter magus of some stripe, or at least bearing the affectations thereof. Showed up in town with Fabrizio (below) in tow, referring to the young fox as his “patron”.</text:p>
      <text:p text:style-name="Text_20_body"><draw:frame draw:style-name="media" draw:name="0" text:anchor-type="as-char" draw:z-index="0" svg:width="4.7625cm" style:rel-width="100%" svg:height="4.365625cm" style:rel-height="scale"><draw:image xlink:href="Pictures/a636bcb484719aaa44706350aa097386.png" xlink:type="simple" xlink:show="embed" xlink:actuate="onLoad"/></draw:frame></text:p>
      <text:h text:style-name="Heading_20_2" text:outline-level="2"><text:bookmark-start text:name="__RefHeading___fabrizio_3"/><text:bookmark-start text:name="fabrizio"/>Fabrizio<text:bookmark-end text:name="__RefHeading___fabrizio_3"/><text:bookmark-end text:name="fabrizio"/></text:h>
      <text:p text:style-name="Text_20_body">A bashful high-society fox bearing the name of the Great House Rinaldi's missing heir.</text:p>
      <text:p text:style-name="Text_20_body"><draw:frame draw:style-name="media" draw:name="1" text:anchor-type="as-char" draw:z-index="1" svg:width="3.571875cm" style:rel-width="100%" svg:height="4.1010416666667cm" style:rel-height="scale"><draw:image xlink:href="Pictures/3fd66c9e30c61718db609b0eaf4dcb1a.png" xlink:type="simple" xlink:show="embed" xlink:actuate="onLoad"/></draw:frame></text:p>
      <text:h text:style-name="Heading_20_2" text:outline-level="2"><text:bookmark-start text:name="__RefHeading___sundry_associates_4"/><text:bookmark-start text:name="sundry_associates"/>Sundry Associates<text:bookmark-end text:name="__RefHeading___sundry_associates_4"/><text:bookmark-end text:name="sundry_associates"/></text:h>
      <text:p text:style-name="Text_20_body"><text:span text:style-name="Strong_20_Emphasis">Anujua</text:span> (jaguar): A savvy, ambitious sex worker, one of <text:a xlink:type="simple" xlink:href="https://wiki.wishray.com/doku.php?id=ironclaw:quentin_duvarge" text:style-name="Internet_20_link" text:visited-style-name="Visited_20_Internet_20_Link">Quentin DuVarge</text:a>'s contacts<text:line-break/>
<text:span text:style-name="Strong_20_Emphasis">Lena</text:span> (dhole): An easy-going, likeable sex worker and acquaintance of Quentin's<text:line-break/>
<text:span text:style-name="Strong_20_Emphasis">Oakoten</text:span> (goat): Gruff proprietor of Oakoten's Bend, Quentin's favored watering-ho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1::19:47</meta:creation-date>
    <dc:creator>Generated</dc:creator>
    <dc:date>2026-09-13T01::19:47</dc:date>
    <dc:language>en-US</dc:language>
    <meta:editing-cycles>1</meta:editing-cycles>
    <meta:editing-duration>PT0S</meta:editing-duration>
    <dc:title>ironclaw:npcs</dc:title>
  </office:meta>
</office:document-meta>
</file>