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3c77be18869f5daa62ae718b81ec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te:sorcerer-kings:huruzin"/><text:bookmark-start text:name="__RefHeading___huruzin_of_the_house_of_khoralus_1"/><text:bookmark-start text:name="huruzin_of_the_house_of_khoralus"/>Huruzin of the House of Khoralus<text:bookmark-end text:name="__RefHeading___huruzin_of_the_house_of_khoralus_1"/><text:bookmark-end text:name="huruzin_of_the_house_of_khoralus"/></text:h>
      <text:p text:style-name="Text_20_body">Huruzin is a seeker after the sorcerous lore forbidden by the Sorcerer-Kings, and he knows a substantial amount of it already. He is well versed in the school known as <text:a xlink:type="simple" xlink:href="https://wiki.wishray.com/doku.php?id=nate:sorcerer-kings:advanced_sorcerous_writings" text:style-name="Internet_20_link" text:visited-style-name="Visited_20_Internet_20_Link">Advanced Sorcerous Writings</text:a> which deals with the power of linking sorcery to the written word. </text:p>
      <text:p text:style-name="Text_20_body"><draw:a xlink:type="simple" xlink:href="https://i.pinimg.com/564x/86/ef/9a/86ef9a147f9827defd91a70a860f0af2.jpg"><draw:frame draw:style-name="media" draw:name="0" text:anchor-type="as-char" draw:z-index="0" svg:width="14.9225cm" svg:height="28.283958333333cm"><draw:image xlink:href="Pictures/883c77be18869f5daa62ae718b81ec24.jpg" xlink:type="simple" xlink:show="embed" xlink:actuate="onLoad"/></draw:frame></draw:a></text:p>
      <text:h text:style-name="Heading_20_2" text:outline-level="2"><text:bookmark-start text:name="__RefHeading___generator_2"/><text:bookmark-start text:name="generator"/>Generator<text:bookmark-end text:name="__RefHeading___generator_2"/><text:bookmark-end text:name="generator"/></text:h>
      <text:p text:style-name="Text_20_body">Interrogating the world of sorcery to figure out its mysteries despite the dangers it poses due to its illegality</text:p>
      <text:h text:style-name="Heading_20_1" text:outline-level="1"><text:bookmark-start text:name="__RefHeading___traits_3"/><text:bookmark-start text:name="traits"/>Traits<text:bookmark-end text:name="__RefHeading___traits_3"/><text:bookmark-end text:name="traits"/></text:h>
      <text:p text:style-name="Text_20_body">Style - Intense Mystical Glare, which is noted by others</text:p>
      <text:p text:style-name="Text_20_body">Skill - Concentration, when dealing with magic</text:p>
      <text:p text:style-name="Text_20_body">Relation - Brother Marolar, the thought of whom motivates Huruzin to greater heights because of his competitiven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06::34:44</meta:creation-date>
    <dc:creator>Generated</dc:creator>
    <dc:date>2026-09-14T06::34:44</dc:date>
    <dc:language>en-US</dc:language>
    <meta:editing-cycles>1</meta:editing-cycles>
    <meta:editing-duration>PT0S</meta:editing-duration>
    <dc:title>nate:sorcerer-kings:huruzin</dc:title>
  </office:meta>
</office:document-meta>
</file>