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te:sorcerer-kings"/>Sorcerer-Kings is a dark sword &amp; sorcery setting, where the lands are dominated by city-states run by the eponymous rulers who hold iron sway over the lands through their dark magic. </text:p>
      <text:h text:style-name="Heading_20_1" text:outline-level="1"><text:bookmark-start text:name="__RefHeading___characters_1"/><text:bookmark-start text:name="characters"/>Characters<text:bookmark-end text:name="__RefHeading___characters_1"/><text:bookmark-end text:name="characters"/></text:h>
      <text:p text:style-name="Text_20_body"><text:a xlink:type="simple" xlink:href="https://wiki.wishray.com/doku.php?id=nate:sorcerer-kings:huruzin" text:style-name="Internet_20_link" text:visited-style-name="Visited_20_Internet_20_Link">Huruzin</text:a> - Mike Holmes' heretic sorcerer, looking to understand a measure of the Sorcerer-kings' power. </text:p>
      <text:p text:style-name="Text_20_body"><text:a xlink:type="simple" xlink:href="https://wiki.wishray.com/doku.php?id=nate:sorcerer-kings:ithamon" text:style-name="Internet_20_link" text:visited-style-name="Visited_20_Internet_20_Link">Ithamon</text:a> - Shreyas's traveling inquisitor from a fascinating neutral order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2T07::17:51</meta:creation-date>
    <dc:creator>Generated</dc:creator>
    <dc:date>2026-09-12T07::17:51</dc:date>
    <dc:language>en-US</dc:language>
    <meta:editing-cycles>1</meta:editing-cycles>
    <meta:editing-duration>PT0S</meta:editing-duration>
    <dc:title>nate:sorcerer-kings</dc:title>
  </office:meta>
</office:document-meta>
</file>