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cience_adventure"/><text:bookmark-start text:name="__RefHeading___science_adventure_1"/><text:bookmark-start text:name="science_adventure"/>Science Adventure<text:bookmark-end text:name="__RefHeading___science_adventure_1"/><text:bookmark-end text:name="science_adventure"/></text:h>
      <text:p text:style-name="Text_20_body">Science Adventure is a genre term for fiction I am coining for my own personal use. It is directly inspired by the game franchise of Nitroplus, as described here: <text:a xlink:type="simple" xlink:href="http://en.wikipedia.org/wiki/Science_Adventure" text:style-name="Internet_20_link" text:visited-style-name="Visited_20_Internet_20_Link">Science Adventure Franchise</text:a>. I first encountered the concept in an anime called Steins;Gate which is based on the game of the same name from Nitroplus. Steins;Gate is described by its creators as a “hypothetical science adventure game” which I feel is pretty accurate, but falls quite short on what Science Adventure implies as I see it. I was puzzled at first on how to define what I mean by the term, but then a show called <text:a xlink:type="simple" xlink:href="http://en.wikipedia.org/wiki/Farscape" text:style-name="Internet_20_link" text:visited-style-name="Visited_20_Internet_20_Link">Farscape</text:a> rescued me.</text:p>
      <text:h text:style-name="Heading_20_2" text:outline-level="2"><text:bookmark-start text:name="__RefHeading___definition_2"/><text:bookmark-start text:name="definition"/>Definition<text:bookmark-end text:name="__RefHeading___definition_2"/><text:bookmark-end text:name="definition"/></text:h>
      <text:p text:style-name="Text_20_body">I can clearly define Science Adventure in fiction by defining what it is not (definition by contrast). It lacks the romance of <text:a xlink:type="simple" xlink:href="http://en.wikipedia.org/wiki/Space_opera" text:style-name="Internet_20_link" text:visited-style-name="Visited_20_Internet_20_Link">Space Opera</text:a>, it lacks the grit and focus of <text:a xlink:type="simple" xlink:href="http://en.wikipedia.org/wiki/Hard_science_fiction" text:style-name="Internet_20_link" text:visited-style-name="Visited_20_Internet_20_Link">Hard science fiction</text:a>, and it lacks the weapons and battle focus of <text:a xlink:type="simple" xlink:href="http://en.wikipedia.org/wiki/Military_science_fiction" text:style-name="Internet_20_link" text:visited-style-name="Visited_20_Internet_20_Link">Military science fiction</text:a>. It lacks the trappings, though often shares concepts with <text:a xlink:type="simple" xlink:href="http://en.wikipedia.org/wiki/Cyberpunk" text:style-name="Internet_20_link" text:visited-style-name="Visited_20_Internet_20_Link">Cyberpunk</text:a>, it is not centered on a <text:a xlink:type="simple" xlink:href="http://en.wikipedia.org/wiki/Apocalyptic_fiction" text:style-name="Internet_20_link" text:visited-style-name="Visited_20_Internet_20_Link">post-apocalyptic</text:a> or dystopian world, and is not a simple skin on top of the <text:a xlink:type="simple" xlink:href="http://en.wikipedia.org/wiki/Space_Western" text:style-name="Internet_20_link" text:visited-style-name="Visited_20_Internet_20_Link">old west in space</text:a>. It is not derivative of social centered <text:a xlink:type="simple" xlink:href="http://en.wikipedia.org/wiki/Soft_science_fiction" text:style-name="Internet_20_link" text:visited-style-name="Visited_20_Internet_20_Link">Soft science fiction</text:a>, and while it can and often explores concepts like Time Travel and Superhuman (common Science fiction <text:a xlink:type="simple" xlink:href="http://en.wikipedia.org/wiki/Science_fiction#Subgenres" text:style-name="Internet_20_link" text:visited-style-name="Visited_20_Internet_20_Link">subgenres</text:a>) it is not specifically about them. </text:p>
      <text:h text:style-name="Heading_20_2" text:outline-level="2"><text:bookmark-start text:name="__RefHeading___concepts_3"/><text:bookmark-start text:name="concepts"/>Concepts<text:bookmark-end text:name="__RefHeading___concepts_3"/><text:bookmark-end text:name="concepts"/></text:h>
      <text:h text:style-name="Heading_20_2" text:outline-level="2"><text:bookmark-start text:name="__RefHeading___implications_4"/><text:bookmark-start text:name="implications"/>Implications<text:bookmark-end text:name="__RefHeading___implications_4"/><text:bookmark-end text:name="implications"/></text:h>
      <text:h text:style-name="Heading_20_2" text:outline-level="2"><text:bookmark-start text:name="__RefHeading___usage_5"/><text:bookmark-start text:name="usage"/>Usage<text:bookmark-end text:name="__RefHeading___usage_5"/><text:bookmark-end text:name="usage"/></text:h>
      <text:p text:style-name="Text_20_body">Science Adventure is the basis of the <text:a xlink:type="simple" xlink:href="https://wiki.wishray.com/doku.php?id=centaurus_gate" text:style-name="Internet_20_link" text:visited-style-name="Visited_20_Internet_20_Link">Centaurus Gate</text:a> roleplaying game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8-15T10::10:14</meta:creation-date>
    <dc:creator>Generated</dc:creator>
    <dc:date>2026-08-15T10::10:14</dc:date>
    <dc:language>en-US</dc:language>
    <meta:editing-cycles>1</meta:editing-cycles>
    <meta:editing-duration>PT0S</meta:editing-duration>
    <dc:title>science_adventure</dc:title>
  </office:meta>
</office:document-meta>
</file>