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cddf2ea9284086005f86f597ffefea90.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sd2"/><text:bookmark-start text:name="__RefHeading___speed_dungeon_1"/><text:bookmark-start text:name="speed_dungeon"/>Speed Dungeon<text:bookmark-end text:name="__RefHeading___speed_dungeon_1"/><text:bookmark-end text:name="speed_dungeon"/></text:h>
      <table:table table:style-name="Table">
        <table:table-column/>
        <table:table-column/>
        <table:table-row>
          <table:table-cell office:value-type="string" table:style-name="tablecell">
            <text:p text:style-name="tablealignleft">Or how to get through a dungeon in very short order.<text:line-break/><text:line-break/>By Mike Holmes</text:p>
          </table:table-cell>
          <table:table-cell office:value-type="string" table:style-name="tablecell">
            <text:p text:style-name="tablealignleft"><draw:a xlink:type="simple" xlink:href="https://s-media-cache-ak0.pinimg.com/564x/14/52/1c/14521c23c44c2c647f39e519d91965dd.jpg"><draw:frame draw:style-name="media" draw:name="0" text:anchor-type="as-char" draw:z-index="0" svg:width="14.869583333333cm" svg:height="8.0433333333333cm"><draw:image xlink:href="Pictures/cddf2ea9284086005f86f597ffefea90.jpg" xlink:type="simple" xlink:show="embed" xlink:actuate="onLoad"/></draw:frame></draw:a></text:p>
          </table:table-cell>
        </table:table-row>
      </table:table>
      <text:p text:style-name="Horizontal_20_Line"/>
      <text:p text:style-name="Horizontal_20_Line"/>
      <text:h text:style-name="Heading_20_2" text:outline-level="2"><text:bookmark-start text:name="__RefHeading___chargen_2"/><text:bookmark-start text:name="chargen"/>Chargen<text:bookmark-end text:name="__RefHeading___chargen_2"/><text:bookmark-end text:name="chargen"/></text:h>
      <text:p text:style-name="Horizontal_20_Line"/>
      <text:h text:style-name="Heading_20_3" text:outline-level="3"><text:bookmark-start text:name="__RefHeading___stats_3"/><text:bookmark-start text:name="stats"/>STATS<text:bookmark-end text:name="__RefHeading___stats_3"/><text:bookmark-end text:name="stats"/></text:h>
      <text:p text:style-name="Text_20_body">Select a Kind, a Primary Background (AKA Class), and a Secondary Background. These can be any of the usual tropes, so a character might be of Elven Kind, with a Primary Background as a Mage, and Secondary Background as a Diplomat. A player may also describe their character's gear if they like (but note that 2 dice in gear isn't anything particularly special).  </text:p>
      <text:p text:style-name="Text_20_body">You get the following dice for each “STAT”:</text:p>
      <text:list text:style-name="List_20_1" text:continue-numbering="false">
        <text:list-item>
          <text:p text:style-name="List_20_1_Content_First"> 1 for Kind</text:p>
        </text:list-item>
        <text:list-item>
          <text:p text:style-name="List_20_1_Content"> 3 for Primary Background</text:p>
        </text:list-item>
        <text:list-item>
          <text:p text:style-name="List_20_1_Content"> 2 for Secondary Background</text:p>
        </text:list-item>
        <text:list-item>
          <text:p text:style-name="List_20_1_Content_Last"> 1 Gear</text:p>
        </text:list-item>
      </text:list>
      <text:h text:style-name="Heading_20_3" text:outline-level="3"><text:bookmark-start text:name="__RefHeading___rerolls_level_4"/><text:bookmark-start text:name="rerolls_level"/>REROLLS/Level<text:bookmark-end text:name="__RefHeading___rerolls_level_4"/><text:bookmark-end text:name="rerolls_level"/></text:h>
      <text:p text:style-name="Text_20_body">Characters start at 3rd level, which gives them 3 re-rolls per dungeon. </text:p>
      <text:h text:style-name="Heading_20_3" text:outline-level="3"><text:bookmark-start text:name="__RefHeading___bonds_5"/><text:bookmark-start text:name="bonds"/>BONDS<text:bookmark-end text:name="__RefHeading___bonds_5"/><text:bookmark-end text:name="bonds"/></text:h>
      <text:p text:style-name="Text_20_body">Each character also has a bond with each other character in the party, that the player should describe at some point before it can be used. A Bond is essentially a Re-Roll that a character can give to that other character when they feel the bond has come into play in a helpful way. </text:p>
      <text:h text:style-name="Heading_20_4" text:outline-level="4"><text:bookmark-start text:name="__RefHeading___breaking_bonds_6"/><text:bookmark-start text:name="breaking_bonds"/>Breaking Bonds<text:bookmark-end text:name="__RefHeading___breaking_bonds_6"/><text:bookmark-end text:name="breaking_bonds"/></text:h>
      <text:p text:style-name="Text_20_body">A bond may also be used at any time for a character to steal a Treasure from another character, steal all of the LOOT they have on hand, or otherwise completely successfully betray the character with whom the bond is shared. If they do this, then both characters lose their bonds between each other. The character breaking the bond loses 3 RENOWN if any of the party survive the current dungeon run (see RENOWN below) and any player of a surviving character decides that their character spreads the word. </text:p>
      <text:h text:style-name="Heading_20_3" text:outline-level="3"><text:bookmark-start text:name="__RefHeading___loot_and_renown_7"/><text:bookmark-start text:name="loot_and_renown"/>LOOT and RENOWN<text:bookmark-end text:name="__RefHeading___loot_and_renown_7"/><text:bookmark-end text:name="loot_and_renown"/></text:h>
      <text:p text:style-name="Text_20_body">Characters start with no LOOT whatsoever, and 10 RENOWN. </text:p>
      <text:h text:style-name="Heading_20_2" text:outline-level="2"><text:bookmark-start text:name="__RefHeading___challenges_8"/><text:bookmark-start text:name="challenges"/>Challenges<text:bookmark-end text:name="__RefHeading___challenges_8"/><text:bookmark-end text:name="challenges"/></text:h>
      <text:p text:style-name="Horizontal_20_Line"/>
      <text:p text:style-name="Text_20_body">When encountering a challenge as decided by the GM… a trap, a fight, a negotiation, a leap, whatever… this is termed a Challenge. All involved sides accumulate pools of d6s, roll them and compare to get results.</text:p>
      <text:h text:style-name="Heading_20_3" text:outline-level="3"><text:bookmark-start text:name="__RefHeading___player_die_pools_9"/><text:bookmark-start text:name="player_die_pools"/>Player Die Pools<text:bookmark-end text:name="__RefHeading___player_die_pools_9"/><text:bookmark-end text:name="player_die_pools"/></text:h>
      <text:p text:style-name="Text_20_body">Each player creates a die pool based on the number of their dice that they feel apply. They may opt to roll fewer dice than their full pool, if they feel that one or more of their character's STATS only partially applies. </text:p>
      <text:h text:style-name="Heading_20_4" text:outline-level="4"><text:bookmark-start text:name="__RefHeading___danger_10"/><text:bookmark-start text:name="danger"/>Danger<text:bookmark-end text:name="__RefHeading___danger_10"/><text:bookmark-end text:name="danger"/></text:h>
      <text:p text:style-name="Text_20_body">Each player involved in a challenge may describe their character going at the challenge in a particularly all-out and dangerous way. If they do so, then they get an additional die to their pool… but so does the GM for the challenge pool. </text:p>
      <text:h text:style-name="Heading_20_3" text:outline-level="3"><text:bookmark-start text:name="__RefHeading___threat_pool_11"/><text:bookmark-start text:name="threat_pool"/>Threat Pool<text:bookmark-end text:name="__RefHeading___threat_pool_11"/><text:bookmark-end text:name="threat_pool"/></text:h>
      <text:p text:style-name="Text_20_body">The GM rolls a number of dice based on how hard he wants the difficulty for the task to be. </text:p>
      <text:h text:style-name="Heading_20_3" text:outline-level="3"><text:bookmark-start text:name="__RefHeading___the_results_of_the_roll_12"/><text:bookmark-start text:name="the_results_of_the_roll"/>The Results of the Roll<text:bookmark-end text:name="__RefHeading___the_results_of_the_roll_12"/><text:bookmark-end text:name="the_results_of_the_roll"/></text:h>
      <text:p text:style-name="Text_20_body">Once the die pools are set, the players and GM all roll their pools. For each of the GM's dice, </text:p>
      <text:h text:style-name="Heading_20_4" text:outline-level="4"><text:bookmark-start text:name="__RefHeading___re-rolls_13"/><text:bookmark-start text:name="re-rolls"/>Re-Rolls<text:bookmark-end text:name="__RefHeading___re-rolls_13"/><text:bookmark-end text:name="re-rolls"/></text:h>
      <text:p text:style-name="Text_20_body">A player who does not like their roll may spend a Re-Roll to discard their roll, and roll again, after all characters have rolled (this continues until no player is able to or wishes to re-roll any further). If the characters take a recovery they lose all further Re-rolls for that dungeon (see Recovery). </text:p>
      <text:h text:style-name="Heading_20_4" text:outline-level="4"><text:bookmark-start text:name="__RefHeading___cancel_dice_14"/><text:bookmark-start text:name="cancel_dice"/>Cancel Dice<text:bookmark-end text:name="__RefHeading___cancel_dice_14"/><text:bookmark-end text:name="cancel_dice"/></text:h>
      <text:p text:style-name="Text_20_body">All odd dice from either pool are discarded. Players may then </text:p>
      <text:p text:style-name="Text_20_body">hmmmmm</text:p>
      <text:h text:style-name="Heading_20_5" text:outline-level="5"><text:bookmark-start text:name="__RefHeading___scars_15"/><text:bookmark-start text:name="scars"/>Scars<text:bookmark-end text:name="__RefHeading___scars_15"/><text:bookmark-end text:name="scars"/></text:h>
      <text:p text:style-name="Text_20_body">If the GM assigns a consequence to a STAT that has already suffered a loss, instead of taking another -1, the player may decide to erase the -1 and lower their STAT by 1 permanently. </text:p>
      <text:h text:style-name="Heading_20_3" text:outline-level="3"><text:bookmark-start text:name="__RefHeading___rewards_16"/><text:bookmark-start text:name="rewards"/>Rewards<text:bookmark-end text:name="__RefHeading___rewards_16"/><text:bookmark-end text:name="rewards"/></text:h>
      <text:p text:style-name="Text_20_body">For each opportunity die acquired, after the challenge the players holding them get rewards, as assigned by the GM. These can be anything, but here are typical examples:</text:p>
      <text:list text:style-name="List_20_1" text:continue-numbering="false">
        <text:list-item>
          <text:p text:style-name="List_20_1_Content_First"> one EXP per die (see Leveling below)</text:p>
        </text:list-item>
        <text:list-item>
          <text:p text:style-name="List_20_1_Content"> one treasure per 3 dice (see Treasure below)</text:p>
        </text:list-item>
        <text:list-item>
          <text:p text:style-name="List_20_1_Content"> one LOOT point per die (see Treasure below)</text:p>
        </text:list-item>
        <text:list-item>
          <text:p text:style-name="List_20_1_Content_Last"> one STORY per die (see RENOWN below)</text:p>
        </text:list-item>
      </text:list>
      <text:p text:style-name="Text_20_body">Players may suggest rewards that they think are fitting for various successes, but in the end it's the GM's decision who gets what. </text:p>
      <text:h text:style-name="Heading_20_4" text:outline-level="4"><text:bookmark-start text:name="__RefHeading___treasure_loot_17"/><text:bookmark-start text:name="treasure_loot"/>Treasure/LOOT<text:bookmark-end text:name="__RefHeading___treasure_loot_17"/><text:bookmark-end text:name="treasure_loot"/></text:h>
      <text:p text:style-name="Text_20_body">A treasure is basically an additional gear die for the rest of the dungeon (even after recovery). If a player wants to keep a treasure between dungeons, they must spend 3 LOOT points to make it permanent (otherwise it runs out of charges, rusts, is stolen by thieves, or sold to cover random expenses, etc). Do not add treasure gear dice to the gear pool… mark them separately, as these are only invokable in the right situations (typically more narrow cases than general gear). </text:p>
      <text:p text:style-name="Text_20_body">LOOT points can be spent when the party recovers (see Recovery below) to purchase various things, including treasures, costing 7 to obtain at this time. </text:p>
      <text:p text:style-name="Text_20_body">LOOT and Treasures may be exchanged between the characters of willing players as they see fit. </text:p>
      <text:h text:style-name="Heading_20_2" text:outline-level="2"><text:bookmark-start text:name="__RefHeading___recovery_18"/><text:bookmark-start text:name="recovery"/>Recovery<text:bookmark-end text:name="__RefHeading___recovery_18"/><text:bookmark-end text:name="recovery"/></text:h>
      <text:p text:style-name="Horizontal_20_Line"/>
      <text:p text:style-name="Text_20_body">Players may decide to exit the dungeon, and if they do so, they may also elect to recover. When recovering they can take back as many dice as they like spending 1 LOOT on expenses for each die. Players may have their character pay for themselves, or another charitable player may pay for another players' character's recovery. </text:p>
      <text:p text:style-name="Text_20_body">Characters may also level when recovering (see Leveling below), gain RENOWN, buy Treasures, and Cache LOOT. </text:p>
      <text:h text:style-name="Heading_20_3" text:outline-level="3"><text:bookmark-start text:name="__RefHeading___re-rolls_19"/><text:bookmark-start text:name="re-rolls1"/>Re-Rolls<text:bookmark-end text:name="__RefHeading___re-rolls_19"/><text:bookmark-end text:name="re-rolls1"/></text:h>
      <text:p text:style-name="Text_20_body">When players elect to take a recovery they lose all further Re-rolls for that dungeon. Re-Rolls only recover when characters decide to go to another dungeon. Players may return to a dungeon to which they've been, but if they do so, they immediately lose all Re-Rolls again. </text:p>
      <text:h text:style-name="Heading_20_3" text:outline-level="3"><text:bookmark-start text:name="__RefHeading___leveling_20"/><text:bookmark-start text:name="leveling"/>Leveling<text:bookmark-end text:name="__RefHeading___leveling_20"/><text:bookmark-end text:name="leveling"/></text:h>
      <text:p text:style-name="Text_20_body">When a player accumulates 10 EXP for their character, the character goes up a level. The player may elect to take an additional Re-Roll, or they may spend 10 Loot (in addition to the 10 EXP) to train and gain a level in a trait. </text:p>
      <text:p text:style-name="Text_20_body">When a character levels, they may reforge a bond between their character and another character with whom they've broken their bond, if the player of the other character agrees, and they can agree on how the bond is reforged. </text:p>
      <text:h text:style-name="Heading_20_3" text:outline-level="3"><text:bookmark-start text:name="__RefHeading___renown_21"/><text:bookmark-start text:name="renown"/>RENOWN<text:bookmark-end text:name="__RefHeading___renown_21"/><text:bookmark-end text:name="renown"/></text:h>
      <text:p text:style-name="Text_20_body">During recovery a character can also spend LOOT on buying RENOWN, using the following scale:</text:p>
      <text:list text:style-name="List_20_1" text:continue-numbering="false">
        <text:list-item>
          <text:p text:style-name="List_20_1_Content_First"> 1 LOOT = 1 RENOWN</text:p>
        </text:list-item>
        <text:list-item>
          <text:p text:style-name="List_20_1_Content"> 3 LOOT = 5 RENOWN</text:p>
        </text:list-item>
        <text:list-item>
          <text:p text:style-name="List_20_1_Content"> 6 LOOT = 15 RENOWN</text:p>
        </text:list-item>
        <text:list-item>
          <text:p text:style-name="List_20_1_Content_Last"> 10 LOOT = 50 RENOWN</text:p>
        </text:list-item>
      </text:list>
      <text:p text:style-name="Text_20_body">The player whose character (living or dead) has the most RENOWN at the end of the campaign wins the game. Sorta. RENOWN has no other mechanical effects. </text:p>
      <text:h text:style-name="Heading_20_4" text:outline-level="4"><text:bookmark-start text:name="__RefHeading___accomplishments_22"/><text:bookmark-start text:name="accomplishments"/>Accomplishments<text:bookmark-end text:name="__RefHeading___accomplishments_22"/><text:bookmark-end text:name="accomplishments"/></text:h>
      <text:p text:style-name="Text_20_body">STORIES gained are added to the character's RENOWN during recovery if another player decides that their character speaks of the accomplishments of the character with the STORIES, or if an NPC was rescued by the PC and the GM decides that they speak. If no character speaks of a PC, then the STORIES are lost, and no RENOWN is gained. </text:p>
      <text:p text:style-name="Text_20_body">All characters finishing a dungeon (criteria for which are set out before heading to the dungeon, and which the GM may keep secret) get a reward based on how difficult the dungeon was, as adjudged by the GM. Usually characters will have to provide some proof of this accomplishment (they can't simply speak of it for each other like is the case with STORIES). A reward of 10 RENOWN is Typical for your average hold in the ground, with more epic sites giving as many as 50 or even 100 in cases where the dungeon was ludicrously dangerous. </text:p>
      <text:p text:style-name="Text_20_body">Characters who go to recovery without having finished a dungeon lose 1 RENOWN. Characters who give up on a dungeon (to go to another instead) lose RENOWN equal to the reward they would have gotten if they'd finished it. This can be rectified by returning to the dungeon later to finish it. </text:p>
      <text:h text:style-name="Heading_20_4" text:outline-level="4"><text:bookmark-start text:name="__RefHeading___reviled_23"/><text:bookmark-start text:name="reviled"/>Reviled<text:bookmark-end text:name="__RefHeading___reviled_23"/><text:bookmark-end text:name="reviled"/></text:h>
      <text:p text:style-name="Text_20_body">RENOWN may go negative, and characters who are in such a state are considered to be Reviled by the public in general. For characters who are currently reviled, all things that cost LOOT during Recovery cost double their normal prices (including RENOWN itself) until the figure goes positive again. </text:p>
      <text:h text:style-name="Heading_20_3" text:outline-level="3"><text:bookmark-start text:name="__RefHeading___caching_24"/><text:bookmark-start text:name="caching"/>Caching<text:bookmark-end text:name="__RefHeading___caching_24"/><text:bookmark-end text:name="caching"/></text:h>
      <text:p text:style-name="Text_20_body">LOOT not spent during recovery must be cached. The player should describe where their character is caching their LOOT (they may, of course, all choose the same spot). Characters may recover their cached LOOT when they take their next recovery, but the GM will devise at least one challenge to overcome when they do so, and any consequences will likely result in lost LOOT. </text:p>
      <text:h text:style-name="Heading_20_2" text:outline-level="2"><text:bookmark-start text:name="__RefHeading___heretical_pvp_optional_rules_25"/><text:bookmark-start text:name="heretical_pvp_optional_rules"/>Heretical PVP Optional Rules<text:bookmark-end text:name="__RefHeading___heretical_pvp_optional_rules_25"/><text:bookmark-end text:name="heretical_pvp_optional_rules"/></text:h>
      <text:p text:style-name="Horizontal_20_Line"/>
      <text:p text:style-name="Text_20_body">Draw up sides, roll dice (probably all of them). The side with the most hits starts, and play goes around the table clockwise. The side whose turn it is points one of their hits at somebody on another side. If the hit is not cancelled, it causes a consequence. If half or more than a side's hits have been cancelled, a player may decide to spend a hit on a success instead of trying to cancel a consequence (taking the consequence, of course, by doing so). A side taking a hit must lose a die, but may decide what die to lose. </text:p>
      <text:p text:style-name="Text_20_body">The side with the most successes gets their way, but there are no other rewards for PvP successes.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2-07-31a "Igor"</meta:generator>
    <meta:initial-creator>Generated</meta:initial-creator>
    <meta:creation-date>2026-09-05T11::17:40</meta:creation-date>
    <dc:creator>Generated</dc:creator>
    <dc:date>2026-09-05T11::17:40</dc:date>
    <dc:language>en-US</dc:language>
    <meta:editing-cycles>1</meta:editing-cycles>
    <meta:editing-duration>PT0S</meta:editing-duration>
    <dc:title>sd2</dc:title>
  </office:meta>
</office:document-meta>
</file>