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ca20383d1d256c75890f54ddfc72e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mplesix:deng_typho"/><text:bookmark-start text:name="__RefHeading___deng_typho_1"/><text:bookmark-start text:name="deng_typho"/>Deng Typho<text:bookmark-end text:name="__RefHeading___deng_typho_1"/><text:bookmark-end text:name="deng_typho"/></text:h>
      <text:p text:style-name="Text_20_body">Part of <text:a xlink:type="simple" xlink:href="https://wiki.wishray.com/doku.php?id=simplesix:rays_of_hope" text:style-name="Internet_20_link" text:visited-style-name="Visited_20_Internet_20_Link">Rays of Hope</text:a>.</text:p>
      <text:p text:style-name="Text_20_body"><draw:frame draw:style-name="media" draw:name="0" text:anchor-type="as-char" draw:z-index="0" svg:width="7.9375cm" style:rel-width="100%" svg:height="11.140350877193cm" style:rel-height="scale"><draw:image xlink:href="Pictures/82ca20383d1d256c75890f54ddfc72ec.jpg" xlink:type="simple" xlink:show="embed" xlink:actuate="onLoad"/></draw:frame></text:p>
      <text:p text:style-name="Horizontal_20_Line"/>
      <text:p text:style-name="Text_20_body">Tronce Pronto's contact in the MP. He is a low level data manager and tech, but secretly uses that access to smuggle things about for people. Not a bad guy per say, but a rules-breaker to the b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5::22:07</meta:creation-date>
    <dc:creator>Generated</dc:creator>
    <dc:date>2026-09-13T05::22:07</dc:date>
    <dc:language>en-US</dc:language>
    <meta:editing-cycles>1</meta:editing-cycles>
    <meta:editing-duration>PT0S</meta:editing-duration>
    <dc:title>simplesix:deng_typho</dc:title>
  </office:meta>
</office:document-meta>
</file>