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2b088557a8185a55e47aefe2396534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mplesix:the_gate"/><text:bookmark-start text:name="__RefHeading___the_gate_1"/><text:bookmark-start text:name="the_gate"/>The Gate<text:bookmark-end text:name="__RefHeading___the_gate_1"/><text:bookmark-end text:name="the_gate"/></text:h>
      <text:p text:style-name="Text_20_body">Part of <text:a xlink:type="simple" xlink:href="https://wiki.wishray.com/doku.php?id=simplesix:rays_of_hope" text:style-name="Internet_20_link" text:visited-style-name="Visited_20_Internet_20_Link">Rays of Hope</text:a>.</text:p>
      <text:p text:style-name="Text_20_body"><draw:frame draw:style-name="media" draw:name="0" text:anchor-type="as-char" draw:z-index="0" svg:width="21.166666666667cm" style:rel-width="100%" svg:height="10.408690869087cm" style:rel-height="scale"><draw:image xlink:href="Pictures/a2b088557a8185a55e47aefe2396534b.jpg" xlink:type="simple" xlink:show="embed" xlink:actuate="onLoad"/></draw:frame></text:p>
      <text:p text:style-name="Text_20_body">Nickname for the Savareen orbital port station, it is at it's core a Mandator III class dreadnought (barely functional) with many docking ports forming a docking ring around it.</text:p>
      <text:list text:style-name="List_20_1" text:continue-numbering="false">
        <text:list-item>
          <text:p text:style-name="LastListParagraph_List_20_1_Content_First"> <text:a xlink:type="simple" xlink:href="https://starwars.fandom.com/wiki/Mandator_III-class_dreadnought" text:style-name="Internet_20_link" text:visited-style-name="Visited_20_Internet_20_Link">https://starwars.fandom.com/wiki/Mandator_III-class_dreadnough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0T10::31:20</meta:creation-date>
    <dc:creator>Generated</dc:creator>
    <dc:date>2026-08-20T10::31:20</dc:date>
    <dc:language>en-US</dc:language>
    <meta:editing-cycles>1</meta:editing-cycles>
    <meta:editing-duration>PT0S</meta:editing-duration>
    <dc:title>simplesix:the_gate</dc:title>
  </office:meta>
</office:document-meta>
</file>