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pace_rpg_setting_world_building"/>This is a setting creation exercise meant to create a setting useful for a space travel RPG. </text:p>
      <text:h text:style-name="Heading_20_1" text:outline-level="1"><text:bookmark-start text:name="__RefHeading___setting_basics_1"/><text:bookmark-start text:name="setting_basics"/>Setting Basics<text:bookmark-end text:name="__RefHeading___setting_basics_1"/><text:bookmark-end text:name="setting_basics"/></text:h>
      <text:h text:style-name="Heading_20_2" text:outline-level="2"><text:bookmark-start text:name="__RefHeading___earth_2"/><text:bookmark-start text:name="earth"/>Earth<text:bookmark-end text:name="__RefHeading___earth_2"/><text:bookmark-end text:name="earth"/></text:h>
      <text:p text:style-name="Text_20_body">Earth exists in the setting, but it is burnt out, having been “used up” ages ago. Few planets have the sorts of resources that Earth once had. </text:p>
      <text:h text:style-name="Heading_20_1" text:outline-level="1"><text:bookmark-start text:name="__RefHeading___tech_3"/><text:bookmark-start text:name="tech"/>Tech<text:bookmark-end text:name="__RefHeading___tech_3"/><text:bookmark-end text:name="tech"/></text:h>
      <text:h text:style-name="Heading_20_2" text:outline-level="2"><text:bookmark-start text:name="__RefHeading___travel_4"/><text:bookmark-start text:name="travel"/>Travel<text:bookmark-end text:name="__RefHeading___travel_4"/><text:bookmark-end text:name="travel"/></text:h>
      <text:h text:style-name="Heading_20_3" text:outline-level="3"><text:bookmark-start text:name="__RefHeading___ftl_5"/><text:bookmark-start text:name="ftl"/>FTL<text:bookmark-end text:name="__RefHeading___ftl_5"/><text:bookmark-end text:name="ftl"/></text:h>
      <text:p text:style-name="Text_20_body">There are multiple types of FTL drives, each serving various purposes. </text:p>
      <text:h text:style-name="Heading_20_4" text:outline-level="4"><text:bookmark-start text:name="__RefHeading___point-to-point_6"/><text:bookmark-start text:name="point-to-point"/>Point-to-Point<text:bookmark-end text:name="__RefHeading___point-to-point_6"/><text:bookmark-end text:name="point-to-point"/></text:h>
      <text:p text:style-name="Text_20_body">There are two main methods of instantaneous transit over large distances. </text:p>
      <text:h text:style-name="Heading_20_5" text:outline-level="5"><text:bookmark-start text:name="__RefHeading___worm_hole_drives_7"/><text:bookmark-start text:name="worm_hole_drives"/>Worm Hole Drives<text:bookmark-end text:name="__RefHeading___worm_hole_drives_7"/><text:bookmark-end text:name="worm_hole_drives"/></text:h>
      <text:h text:style-name="Heading_20_5" text:outline-level="5"><text:bookmark-start text:name="__RefHeading___gates_8"/><text:bookmark-start text:name="gates"/>Gates<text:bookmark-end text:name="__RefHeading___gates_8"/><text:bookmark-end text:name="gates"/></text:h>
      <text:h text:style-name="Heading_20_4" text:outline-level="4"><text:bookmark-start text:name="__RefHeading___intra-system_9"/><text:bookmark-start text:name="intra-system"/>Intra-System<text:bookmark-end text:name="__RefHeading___intra-system_9"/><text:bookmark-end text:name="intra-system"/></text:h>
      <text:p text:style-name="Text_20_body">Even small craft may have FTL drives, but any FTL drives that are not Point-to-point are only up to a few multiples of C, rendering them highly inconvenient for transit between systems, or even to very distant companions. Most use of such FTL is for going from place to place inside of systems where there are no gates built. </text:p>
      <text:h text:style-name="Heading_20_1" text:outline-level="1"><text:bookmark-start text:name="__RefHeading___psionics_10"/><text:bookmark-start text:name="psionics"/>Psionics<text:bookmark-end text:name="__RefHeading___psionics_10"/><text:bookmark-end text:name="psionic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8T12::28:35</meta:creation-date>
    <dc:creator>Generated</dc:creator>
    <dc:date>2026-08-18T12::28:35</dc:date>
    <dc:language>en-US</dc:language>
    <meta:editing-cycles>1</meta:editing-cycles>
    <meta:editing-duration>PT0S</meta:editing-duration>
    <dc:title>space_rpg_setting_world_building</dc:title>
  </office:meta>
</office:document-meta>
</file>