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7cd05589d34ac49a59e8e317e3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3.070416666667cm"><draw:image xlink:href="Pictures/adc7cd05589d34ac49a59e8e317e3bcb.png" xlink:type="simple" xlink:show="embed" xlink:actuate="onLoad"/></draw:frame></text:p>
      <text:h text:style-name="Heading_20_1" text:outline-level="1"><text:bookmark text:name="the_tunnels_of_wicked_death"/><text:bookmark-start text:name="__RefHeading___general_1"/><text:bookmark-start text:name="general"/>General<text:bookmark-end text:name="__RefHeading___general_1"/><text:bookmark-end text:name="general"/></text:h>
      <text:p text:style-name="Preformatted_20_Text">* Dungeon Walls:<text:tab/>Reinforced Masonry<text:line-break/>* Dungeon Floor:<text:tab/>Sand<text:line-break/>* Temperature:<text:tab/>Warm<text:line-break/>* Illumination:<text:tab/>Shadowy (phosphorescent fungus or candles every 20 ft.)</text:p>
      <text:h text:style-name="Heading_20_1" text:outline-level="1"><text:bookmark-start text:name="__RefHeading___corridors_2"/><text:bookmark-start text:name="corridors"/>Corridors<text:bookmark-end text:name="__RefHeading___corridors_2"/><text:bookmark-end text:name="corridors"/></text:h>
      <text:p text:style-name="Text_20_body">a	The scent of urine fills the corridor</text:p>
      <text:h text:style-name="Heading_20_1" text:outline-level="1"><text:bookmark-start text:name="__RefHeading___wandering_monsters_3"/><text:bookmark-start text:name="wandering_monsters"/>Wandering Monsters<text:bookmark-end text:name="__RefHeading___wandering_monsters_3"/><text:bookmark-end text:name="wandering_monsters"/></text:h>
      <text:p text:style-name="Preformatted_20_Text">* 1<text:tab/>1 x Wererat (lycanthrope), scavenging for food and treasure<text:line-break/>* 2<text:tab/>1 x Ghoul, consumed by disease and madness<text:line-break/>* 3<text:tab/>5 x Dire Rat, trying to lure the party into an ambush<text:line-break/>* 4<text:tab/>10 x Rat (animal), tracking the party<text:line-break/>* 5<text:tab/>10 x Rat (animal), lost and desperate<text:line-break/>* 6<text:tab/>9 x Bat (animal), investigating a strange noise</text:p>
      <text:h text:style-name="Heading_20_1" text:outline-level="1"><text:bookmark-start text:name="__RefHeading___rooms_4"/><text:bookmark-start text:name="rooms"/>Rooms<text:bookmark-end text:name="__RefHeading___rooms_4"/><text:bookmark-end text:name="rooms"/></text:h>
      <text:h text:style-name="Heading_20_3" text:outline-level="3"><text:bookmark-start text:name="__RefHeading___room_1_5"/><text:bookmark-start text:name="room_1"/>Room #1<text:bookmark-end text:name="__RefHeading___room_1_5"/><text:bookmark-end text:name="room_1"/></text:h>
      <text:list text:style-name="List_20_1" text:continue-numbering="false">
        <text:list-item>
          <text:p text:style-name="LastListParagraph_List_20_1_Content_First"> East Entry	Stuck Simple Wooden Door →   Leads to room #3, inhabited by 1 x Ghoul</text:p>
        </text:list-item>
      </text:list>
      <text:h text:style-name="Heading_20_4" text:outline-level="4"><text:bookmark-start text:name="__RefHeading___room_features_6"/><text:bookmark-start text:name="room_features"/>Room Features<text:bookmark-end text:name="__RefHeading___room_features_6"/><text:bookmark-end text:name="room_features"/></text:h>
      <text:p text:style-name="Preformatted_20_Text">Several square holes are cut into the ceiling and floor, The scent of ozone fills the south-east corner of the room.</text:p>
      <text:h text:style-name="Heading_20_3" text:outline-level="3"><text:bookmark-start text:name="__RefHeading___room_2_7"/><text:bookmark-start text:name="room_2"/>Room #2<text:bookmark-end text:name="__RefHeading___room_2_7"/><text:bookmark-end text:name="room_2"/></text:h>
      <text:list text:style-name="List_20_1" text:continue-numbering="false">
        <text:list-item>
          <text:p text:style-name="List_20_1_Content_First"> North Entry	Stuck Good Wooden Door</text:p>
        </text:list-item>
        <text:list-item>
          <text:p text:style-name="List_20_1_Content_Last"> South Entry	Stuck Simple Wooden Door →   Leads to room #3, inhabited by 1 x Ghoul</text:p>
        </text:list-item>
      </text:list>
      <text:h text:style-name="Heading_20_4" text:outline-level="4"><text:bookmark-start text:name="__RefHeading___room_features_8"/><text:bookmark-start text:name="room_features1"/>Room Features<text:bookmark-end text:name="__RefHeading___room_features_8"/><text:bookmark-end text:name="room_features1"/></text:h>
      <text:p text:style-name="Preformatted_20_Text">A magical mural on the south wall depicts the hideous death of whomever views it, A stack of barrels filled with rotting fruit stands against the south wall.</text:p>
      <text:h text:style-name="Heading_20_3" text:outline-level="3"><text:bookmark-start text:name="__RefHeading___room_3_9"/><text:bookmark-start text:name="room_3"/>Room #3<text:bookmark-end text:name="__RefHeading___room_3_9"/><text:bookmark-end text:name="room_3"/></text:h>
      <text:list text:style-name="List_20_1" text:continue-numbering="false">
        <text:list-item>
          <text:p text:style-name="List_20_1_Content_First"> North Entry	Stuck Simple Wooden Door →   Leads to room #2</text:p>
        </text:list-item>
        <text:list-item>
          <text:p text:style-name="List_20_1_Content"> West Entry #1	Stuck Simple Wooden Door →   Leads to room #1</text:p>
        </text:list-item>
        <text:list-item>
          <text:p text:style-name="List_20_1_Content"> West Entry #2	Stuck Simple Wooden Door</text:p>
        </text:list-item>
        <text:list-item>
          <text:p text:style-name="List_20_1_Content"> East Entry #1	Stuck Strong Wooden Door</text:p>
        </text:list-item>
        <text:list-item>
          <text:p text:style-name="List_20_1_Content"> East Entry #2	Stuck Simple Wooden Door</text:p>
        </text:list-item>
        <text:list-item>
          <text:p text:style-name="List_20_1_Content_Last"> East Entry #3	Archway →   Leads to room #5</text:p>
        </text:list-item>
      </text:list>
      <text:h text:style-name="Heading_20_4" text:outline-level="4"><text:bookmark-start text:name="__RefHeading___room_features_10"/><text:bookmark-start text:name="room_features2"/>Room Features<text:bookmark-end text:name="__RefHeading___room_features_10"/><text:bookmark-end text:name="room_features2"/></text:h>
      <text:p text:style-name="Preformatted_20_Text">A mural of a legendary battle covers the ceiling, Someone has scrawled "Frakun was here" on the east wall.</text:p>
      <text:h text:style-name="Heading_20_4" text:outline-level="4"><text:bookmark-start text:name="__RefHeading___monster_11"/><text:bookmark-start text:name="monster"/>Monster<text:bookmark-end text:name="__RefHeading___monster_11"/><text:bookmark-end text:name="monster"/></text:h>
      <text:p text:style-name="Preformatted_20_Text">1 x Ghoul</text:p>
      <text:h text:style-name="Heading_20_3" text:outline-level="3"><text:bookmark-start text:name="__RefHeading___room_4_12"/><text:bookmark-start text:name="room_4"/>Room #4<text:bookmark-end text:name="__RefHeading___room_4_12"/><text:bookmark-end text:name="room_4"/></text:h>
      <text:list text:style-name="List_20_1" text:continue-numbering="false">
        <text:list-item>
          <text:p text:style-name="LastListParagraph_List_20_1_Content_First"> East Entry	Archway</text:p>
        </text:list-item>
      </text:list>
      <text:h text:style-name="Heading_20_4" text:outline-level="4"><text:bookmark-start text:name="__RefHeading___room_features_13"/><text:bookmark-start text:name="room_features3"/>Room Features<text:bookmark-end text:name="__RefHeading___room_features_13"/><text:bookmark-end text:name="room_features3"/></text:h>
      <text:p text:style-name="Preformatted_20_Text">Someone has scrawled "Ran out of swords" on the south wall, The floor is covered with mold.</text:p>
      <text:h text:style-name="Heading_20_4" text:outline-level="4"><text:bookmark-start text:name="__RefHeading___monster_14"/><text:bookmark-start text:name="monster1"/>Monster<text:bookmark-end text:name="__RefHeading___monster_14"/><text:bookmark-end text:name="monster1"/></text:h>
      <text:p text:style-name="Preformatted_20_Text">1 x Rat Swarm</text:p>
      <text:h text:style-name="Heading_20_3" text:outline-level="3"><text:bookmark-start text:name="__RefHeading___room_5_15"/><text:bookmark-start text:name="room_5"/>Room #5<text:bookmark-end text:name="__RefHeading___room_5_15"/><text:bookmark-end text:name="room_5"/></text:h>
      <text:list text:style-name="List_20_1" text:continue-numbering="false">
        <text:list-item>
          <text:p text:style-name="List_20_1_Content_First"> West Entry	Archway→   Leads to room #3, inhabited by 1 x Ghoul</text:p>
        </text:list-item>
        <text:list-item>
          <text:p text:style-name="List_20_1_Content_Last"> South Entry	Archway →   Leads to room #6, inhabited by 1 x Ghoul</text:p>
        </text:list-item>
      </text:list>
      <text:h text:style-name="Heading_20_4" text:outline-level="4"><text:bookmark-start text:name="__RefHeading___room_features_16"/><text:bookmark-start text:name="room_features4"/>Room Features<text:bookmark-end text:name="__RefHeading___room_features_16"/><text:bookmark-end text:name="room_features4"/></text:h>
      <text:p text:style-name="Preformatted_20_Text">Several square holes are cut into the north and east walls, A creaking sound can be faintly heard near the south wall.</text:p>
      <text:h text:style-name="Heading_20_4" text:outline-level="4"><text:bookmark-start text:name="__RefHeading___trap_17"/><text:bookmark-start text:name="trap"/>Trap<text:bookmark-end text:name="__RefHeading___trap_17"/><text:bookmark-end text:name="trap"/></text:h>
      <text:p text:style-name="Preformatted_20_Text">Ceiling Pendulum</text:p>
      <text:h text:style-name="Heading_20_4" text:outline-level="4"><text:bookmark-start text:name="__RefHeading___hidden_treasure_18"/><text:bookmark-start text:name="hidden_treasure"/>Hidden Treasure<text:bookmark-end text:name="__RefHeading___hidden_treasure_18"/><text:bookmark-end text:name="hidden_treasure"/></text:h>
      <text:p text:style-name="Preformatted_20_Text">Hidden Locked Iron Chest</text:p>
      <text:p text:style-name="Text_20_body">3 Tanglefoot Bags</text:p>
      <text:h text:style-name="Heading_20_3" text:outline-level="3"><text:bookmark-start text:name="__RefHeading___room_6_19"/><text:bookmark-start text:name="room_6"/>Room #6<text:bookmark-end text:name="__RefHeading___room_6_19"/><text:bookmark-end text:name="room_6"/></text:h>
      <text:list text:style-name="List_20_1" text:continue-numbering="false">
        <text:list-item>
          <text:p text:style-name="LastListParagraph_List_20_1_Content_First"> North Entry	Archway →   Leads to room #5</text:p>
        </text:list-item>
      </text:list>
      <text:h text:style-name="Heading_20_4" text:outline-level="4"><text:bookmark-start text:name="__RefHeading___monster_20"/><text:bookmark-start text:name="monster2"/>Monster<text:bookmark-end text:name="__RefHeading___monster_20"/><text:bookmark-end text:name="monster2"/></text:h>
      <text:p text:style-name="Preformatted_20_Text">1 x Ghoul</text:p>
      <text:h text:style-name="Heading_20_4" text:outline-level="4"><text:bookmark-start text:name="__RefHeading___treasure_21"/><text:bookmark-start text:name="treasure"/>Treasure<text:bookmark-end text:name="__RefHeading___treasure_21"/><text:bookmark-end text:name="treasure"/></text:h>
      <text:p text:style-name="Text_20_body">Bag with “Bitter Tail” herbal cure to Jango Iofurrssin's diseas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5::48:21</meta:creation-date>
    <dc:creator>Generated</dc:creator>
    <dc:date>2026-08-26T15::48:21</dc:date>
    <dc:language>en-US</dc:language>
    <meta:editing-cycles>1</meta:editing-cycles>
    <meta:editing-duration>PT0S</meta:editing-duration>
    <dc:title>the_tunnels_of_wicked_death</dc:title>
  </office:meta>
</office:document-meta>
</file>