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39d70e87c2176ebeda5c765d8771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der_fantastic_skies:barony_of_valcaryn"/><text:bookmark-start text:name="__RefHeading___barony_of_valcaryn_1"/><text:bookmark-start text:name="barony_of_valcaryn"/>Barony of Valcaryn<text:bookmark-end text:name="__RefHeading___barony_of_valcaryn_1"/><text:bookmark-end text:name="barony_of_valcaryn"/></text:h>
      <text:p text:style-name="Text_20_body">This is space for the Barony of Valcaryn game notes, which game is being played using the <text:a xlink:type="simple" xlink:href="https://wiki.wishray.com/doku.php?id=under_fantastic_skies:under_fantastic_skies_system" text:style-name="Internet_20_link" text:visited-style-name="Visited_20_Internet_20_Link">Under Fantastic Skies System</text:a>. 
<draw:a xlink:type="simple" xlink:href="https://i.pinimg.com/736x/4d/22/5f/4d225f266f0be5541951900fe3e8e69b.jpg"><draw:frame draw:style-name="media" draw:name="0" text:anchor-type="as-char" draw:z-index="0" svg:width="19.446875cm" style:rel-width="100%" svg:height="12.964583333333cm" style:rel-height="scale"><draw:image xlink:href="Pictures/d039d70e87c2176ebeda5c765d87718a.jpg" xlink:type="simple" xlink:show="embed" xlink:actuate="onLoad"/></draw:frame></draw:a></text:p>
      <text:h text:style-name="Heading_20_2" text:outline-level="2"><text:bookmark-start text:name="__RefHeading___player_map_2"/><text:bookmark-start text:name="player_map"/>Player Map<text:bookmark-end text:name="__RefHeading___player_map_2"/><text:bookmark-end text:name="player_map"/></text:h>
      <text:h text:style-name="Heading_20_2" text:outline-level="2"><text:bookmark-start text:name="__RefHeading___setting_notes_3"/><text:bookmark-start text:name="setting_notes"/>Setting Notes<text:bookmark-end text:name="__RefHeading___setting_notes_3"/><text:bookmark-end text:name="setting_notes"/></text:h>
      <text:h text:style-name="Heading_20_2" text:outline-level="2"><text:bookmark-start text:name="__RefHeading___player_characters_4"/><text:bookmark-start text:name="player_characters"/>Player Characters<text:bookmark-end text:name="__RefHeading___player_characters_4"/><text:bookmark-end text:name="player_characters"/></text:h>
      <text:h text:style-name="Heading_20_3" text:outline-level="3"><text:bookmark-start text:name="__RefHeading___the_baron_5"/><text:bookmark-start text:name="the_baron"/>The Baron<text:bookmark-end text:name="__RefHeading___the_baron_5"/><text:bookmark-end text:name="the_baron"/></text:h>
      <text:h text:style-name="Heading_20_3" text:outline-level="3"><text:bookmark-start text:name="__RefHeading___vas_6"/><text:bookmark-start text:name="vas"/>Vas<text:bookmark-end text:name="__RefHeading___vas_6"/><text:bookmark-end text:name="vas"/></text:h>
      <text:h text:style-name="Heading_20_3" text:outline-level="3"><text:bookmark-start text:name="__RefHeading___sifuu_7"/><text:bookmark-start text:name="sifuu"/>Sifuu<text:bookmark-end text:name="__RefHeading___sifuu_7"/><text:bookmark-end text:name="sifuu"/></text:h>
      <text:p text:style-name="Text_20_body">Name: Sifuu Ciewdad-Dewin</text:p>
      <text:p text:style-name="Text_20_body">Concept: A Paladarian Ranger</text:p>
      <text:p text:style-name="Text_20_body">Adept with rangery stuff and some kind of nature magicks</text:p>
      <text:p text:style-name="Text_20_body">The Paragon Frame</text:p>
      <text:h text:style-name="Heading_20_4" text:outline-level="4"><text:bookmark-start text:name="__RefHeading___assets_8"/><text:bookmark-start text:name="assets"/>Assets<text:bookmark-end text:name="__RefHeading___assets_8"/><text:bookmark-end text:name="assets"/></text:h>
      <text:h text:style-name="Heading_20_5" text:outline-level="5"><text:bookmark-start text:name="__RefHeading___stats_9"/><text:bookmark-start text:name="stats"/>Stats<text:bookmark-end text:name="__RefHeading___stats_9"/><text:bookmark-end text:name="stats"/></text:h>
      <text:list text:style-name="List_20_1" text:continue-numbering="false">
        <text:list-item>
          <text:p text:style-name="List_20_1_Content_First"> Str 2</text:p>
        </text:list-item>
        <text:list-item>
          <text:p text:style-name="List_20_1_Content"> Agi 4</text:p>
        </text:list-item>
        <text:list-item>
          <text:p text:style-name="List_20_1_Content"> Con 3</text:p>
        </text:list-item>
        <text:list-item>
          <text:p text:style-name="List_20_1_Content"> Int 2</text:p>
        </text:list-item>
        <text:list-item>
          <text:p text:style-name="List_20_1_Content"> Wis 4</text:p>
        </text:list-item>
        <text:list-item>
          <text:p text:style-name="List_20_1_Content_Last"> Emp 2</text:p>
        </text:list-item>
      </text:list>
      <text:h text:style-name="Heading_20_5" text:outline-level="5"><text:bookmark-start text:name="__RefHeading___lifepaths_10"/><text:bookmark-start text:name="lifepaths"/>Lifepaths<text:bookmark-end text:name="__RefHeading___lifepaths_10"/><text:bookmark-end text:name="lifepaths"/></text:h>
      <text:list text:style-name="List_20_1" text:continue-numbering="false">
        <text:list-item>
          <text:p text:style-name="List_20_1_Content_First"> Paladarian Youth 2   Rangery stuff - Travel, self-sufficiency, bow and blade</text:p>
        </text:list-item>
        <text:list-item>
          <text:p text:style-name="List_20_1_Content"> Apprentice Magickan 2            , </text:p>
        </text:list-item>
        <text:list-item>
          <text:p text:style-name="List_20_1_Content_Last"> Dragon Loremaster 3  Mastery specialty</text:p>
        </text:list-item>
      </text:list>
      <text:h text:style-name="Heading_20_5" text:outline-level="5"><text:bookmark-start text:name="__RefHeading___skills_11"/><text:bookmark-start text:name="skills"/>Skills<text:bookmark-end text:name="__RefHeading___skills_11"/><text:bookmark-end text:name="skills"/></text:h>
      <text:list text:style-name="List_20_1" text:continue-numbering="false">
        <text:list-item>
          <text:p text:style-name="List_20_1_Content_First"> Tracking 2</text:p>
        </text:list-item>
        <text:list-item>
          <text:p text:style-name="List_20_1_Content"> Hunting 1</text:p>
        </text:list-item>
        <text:list-item>
          <text:p text:style-name="List_20_1_Content"> Sneaking 2</text:p>
        </text:list-item>
        <text:list-item>
          <text:p text:style-name="List_20_1_Content"> Archery 1</text:p>
        </text:list-item>
        <text:list-item>
          <text:p text:style-name="List_20_1_Content"> Small Blades 1</text:p>
        </text:list-item>
        <text:list-item>
          <text:p text:style-name="List_20_1_Content_Last"> Natural Magicks 1</text:p>
        </text:list-item>
      </text:list>
      <text:h text:style-name="Heading_20_5" text:outline-level="5"><text:bookmark-start text:name="__RefHeading___distinctions_12"/><text:bookmark-start text:name="distinctions"/>Distinctions<text:bookmark-end text:name="__RefHeading___distinctions_12"/><text:bookmark-end text:name="distinctions"/></text:h>
      <text:list text:style-name="List_20_1" text:continue-numbering="false">
        <text:list-item>
          <text:p text:style-name="List_20_1_Content_First"> Animal Speech 1</text:p>
        </text:list-item>
        <text:list-item>
          <text:p text:style-name="List_20_1_Content"> Herbal Wisdom 2</text:p>
        </text:list-item>
        <text:list-item>
          <text:p text:style-name="List_20_1_Content"> Woodland Affinity 2</text:p>
        </text:list-item>
        <text:list-item>
          <text:p text:style-name="List_20_1_Content"> Dragon Affinity 2</text:p>
        </text:list-item>
        <text:list-item>
          <text:p text:style-name="List_20_1_Content"> Calming Presence 1</text:p>
        </text:list-item>
        <text:list-item>
          <text:p text:style-name="List_20_1_Content_Last"> Laconic 1</text:p>
        </text:list-item>
      </text:list>
      <text:h text:style-name="Heading_20_5" text:outline-level="5"><text:bookmark-start text:name="__RefHeading___gear_13"/><text:bookmark-start text:name="gear"/>Gear<text:bookmark-end text:name="__RefHeading___gear_13"/><text:bookmark-end text:name="gear"/></text:h>
      <text:list text:style-name="List_20_1" text:continue-numbering="false">
        <text:list-item>
          <text:p text:style-name="List_20_1_Content_First"> Small Hunting Bow 1</text:p>
        </text:list-item>
        <text:list-item>
          <text:p text:style-name="List_20_1_Content"> Long Knives 1</text:p>
        </text:list-item>
        <text:list-item>
          <text:p text:style-name="List_20_1_Content"> Herbalist Kit (healing/cooking) 1</text:p>
        </text:list-item>
        <text:list-item>
          <text:p text:style-name="List_20_1_Content"> Riding Horse 1</text:p>
        </text:list-item>
        <text:list-item>
          <text:p text:style-name="List_20_1_Content_Last"> Boots of Sneaking 1</text:p>
        </text:list-item>
      </text:list>
      <text:h text:style-name="Heading_20_4" text:outline-level="4"><text:bookmark-start text:name="__RefHeading___goals_14"/><text:bookmark-start text:name="goals"/>Goals<text:bookmark-end text:name="__RefHeading___goals_14"/><text:bookmark-end text:name="goals"/></text:h>
      <text:list text:style-name="List_20_1" text:continue-numbering="false">
        <text:list-item>
          <text:p text:style-name="List_20_1_Content_First"> Discover why Thyraxion has stopped causing trouble on the island.</text:p>
        </text:list-item>
        <text:list-item>
          <text:p text:style-name="List_20_1_Content"> If Thyraxion is dead, recover his Big Dam Fangs.</text:p>
        </text:list-item>
        <text:list-item>
          <text:p text:style-name="List_20_1_Content"> If alive, either mercy kill him (and recover his BDFs), or nurse him to health with the understanding he will stop causing trouble.</text:p>
        </text:list-item>
        <text:list-item>
          <text:p text:style-name="List_20_1_Content_Last"> Prevent the Elf Lord and/or Mercs from needlessly murdering a Drag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5::48:38</meta:creation-date>
    <dc:creator>Generated</dc:creator>
    <dc:date>2026-09-13T15::48:38</dc:date>
    <dc:language>en-US</dc:language>
    <meta:editing-cycles>1</meta:editing-cycles>
    <meta:editing-duration>PT0S</meta:editing-duration>
    <dc:title>under_fantastic_skies:barony_of_valcaryn</dc:title>
  </office:meta>
</office:document-meta>
</file>