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der_fantastic_skies:under_fantastic_skies_system"/><text:bookmark-start text:name="__RefHeading___under_fantastic_skies_system_1"/><text:bookmark-start text:name="under_fantastic_skies_system"/>Under Fantastic Skies System<text:bookmark-end text:name="__RefHeading___under_fantastic_skies_system_1"/><text:bookmark-end text:name="under_fantastic_skies_system"/></text:h>
      <text:p text:style-name="Text_20_body">This system is being playtested in the <text:a xlink:type="simple" xlink:href="https://wiki.wishray.com/doku.php?id=under_fantastic_skies:barony_of_valcaryn" text:style-name="Internet_20_link" text:visited-style-name="Visited_20_Internet_20_Link">Barony of Valcaryn</text:a> game. </text:p>
      <text:h text:style-name="Heading_20_2" text:outline-level="2"><text:bookmark-start text:name="__RefHeading___character_generation_2"/><text:bookmark-start text:name="character_generation"/>Character Generation<text:bookmark-end text:name="__RefHeading___character_generation_2"/><text:bookmark-end text:name="character_generation"/></text:h>
      <text:h text:style-name="Heading_20_3" text:outline-level="3"><text:bookmark-start text:name="__RefHeading___select_a_character_concept_3"/><text:bookmark-start text:name="select_a_character_concept"/>Select A Character Concept<text:bookmark-end text:name="__RefHeading___select_a_character_concept_3"/><text:bookmark-end text:name="select_a_character_concept"/></text:h>
      <text:p text:style-name="Text_20_body">Work with the GM to come up with a good character concept for the campaign they are running. This can be fairly loose, and then be altered as you develop the character mechanically. </text:p>
      <text:h text:style-name="Heading_20_3" text:outline-level="3"><text:bookmark-start text:name="__RefHeading___select_a_character_point_distribution_4"/><text:bookmark-start text:name="select_a_character_point_distribution"/>Select a Character Point Distribution<text:bookmark-end text:name="__RefHeading___select_a_character_point_distribution_4"/><text:bookmark-end text:name="select_a_character_point_distribution"/></text:h>
      <text:p text:style-name="Text_20_body">There are ten possible point distributions to pick from. Pick one that sounds like it fits your character concept. </text:p>
      <text:p text:style-name="Text_20_body">See <text:a xlink:type="simple" xlink:href="https://wiki.wishray.com/doku.php?id=under_fantastic_skies:character_point_distributions" text:style-name="Internet_20_link" text:visited-style-name="Visited_20_Internet_20_Link">Character Point Distributions</text:a></text:p>
      <text:h text:style-name="Heading_20_3" text:outline-level="3"><text:bookmark-start text:name="__RefHeading___select_background_packages_5"/><text:bookmark-start text:name="select_background_packages"/>Select Background Packages<text:bookmark-end text:name="__RefHeading___select_background_packages_5"/><text:bookmark-end text:name="select_background_packages"/></text:h>
      <text:p text:style-name="Text_20_body">This is technically optional, a player may select their assets freeform if they like. But selecting packages may be evocative, however, and create a backstory for the character in the process. Note that all of the packages are notional, and may be changed, with the player swapping out any assets on the list for any similar sort of asset. Note, too, that backgrounds do not have to be set in some chronological order, many will overlap with each other. </text:p>
      <text:p text:style-name="Text_20_body">See <text:a xlink:type="simple" xlink:href="https://wiki.wishray.com/doku.php?id=under_fantastic_skies:background_packages" text:style-name="Internet_20_link" text:visited-style-name="Visited_20_Internet_20_Link">Background Packages</text:a></text:p>
      <text:h text:style-name="Heading_20_3" text:outline-level="3"><text:bookmark-start text:name="__RefHeading___starting_vim_fate_and_medals_6"/><text:bookmark-start text:name="starting_vim_fate_and_medals"/>Starting VIM, FATE, and Medals<text:bookmark-end text:name="__RefHeading___starting_vim_fate_and_medals_6"/><text:bookmark-end text:name="starting_vim_fate_and_medals"/></text:h>
      <text:h text:style-name="Heading_20_4" text:outline-level="4"><text:bookmark-start text:name="__RefHeading___vim_7"/><text:bookmark-start text:name="vim"/>VIM<text:bookmark-end text:name="__RefHeading___vim_7"/><text:bookmark-end text:name="vim"/></text:h>
      <text:p text:style-name="Text_20_body">The players and GM should come up with an interesting starting situation based on character passions, and rule that they all start with 10 VIM. If you want a more sedate start, create a less exciting situation, and start with an appropriately lower amount of VIM. </text:p>
      <text:h text:style-name="Heading_20_4" text:outline-level="4"><text:bookmark-start text:name="__RefHeading___fate_8"/><text:bookmark-start text:name="fate"/>FATE<text:bookmark-end text:name="__RefHeading___fate_8"/><text:bookmark-end text:name="fate"/></text:h>
      <text:p text:style-name="Text_20_body">Players always start with 10 FATE points, which are used to manipulate character destinies. </text:p>
      <text:h text:style-name="Heading_20_4" text:outline-level="4"><text:bookmark-start text:name="__RefHeading___medals_9"/><text:bookmark-start text:name="medals"/>Medals<text:bookmark-end text:name="__RefHeading___medals_9"/><text:bookmark-end text:name="medals"/></text:h>
      <text:p text:style-name="Text_20_body">Players and the GM begin each session with 2 Medals, which are given by the player or GM to other players to reward them for any reason. Upon receiving a Medal a player increases their FATE by one. Medals may not be accumulated from session to session, you start each session with 2 Medals, so “use them or lose them.”</text:p>
      <text:h text:style-name="Heading_20_2" text:outline-level="2"><text:bookmark-start text:name="__RefHeading___resolution_10"/><text:bookmark-start text:name="resolution"/>Resolution<text:bookmark-end text:name="__RefHeading___resolution_10"/><text:bookmark-end text:name="resolution"/></text:h>
      <text:p text:style-name="Text_20_body">Largely inspired by Levi Kornelsen's resolution system Schema along with deck resolution mechanics by Dave Michalak</text:p>
      <text:h text:style-name="Heading_20_3" text:outline-level="3"><text:bookmark-start text:name="__RefHeading___overview_11"/><text:bookmark-start text:name="overview"/>Overview<text:bookmark-end text:name="__RefHeading___overview_11"/><text:bookmark-end text:name="overview"/></text:h>
      <text:p text:style-name="Text_20_body">The basic process is as follows:</text:p>
      <text:list text:style-name="Numbering_20_1" text:continue-numbering="false">
        <text:list-item>
          <text:p text:style-name="Numbering_20_1_Content_First"> GM asks if Medals are awarded</text:p>
        </text:list-item>
        <text:list-item>
          <text:p text:style-name="Numbering_20_1_Content"> Players involved may acceed</text:p>
        </text:list-item>
        <text:list-item>
          <text:p text:style-name="Numbering_20_1_Content"> If at least one player has not acceeded, each that has not draws cards based on assets they can bring to bear, and how they're approaching the conflict and puts them in the resolution deck.</text:p>
        </text:list-item>
        <text:list-item>
          <text:p text:style-name="Numbering_20_1_Content"> The GM places dangers in each player's resolution deck based on how perilous the conflict is.  </text:p>
        </text:list-item>
        <text:list-item>
          <text:p text:style-name="Numbering_20_1_Content"> The Pace is set. </text:p>
        </text:list-item>
        <text:list-item>
          <text:p text:style-name="Numbering_20_1_Content"> Cards equal to the Pace are drawn each round, and their effects resolved. </text:p>
        </text:list-item>
        <text:list-item>
          <text:p text:style-name="Numbering_20_1_Content"> Rounds continue to be played as necessary, until no players want to continue to try to achieve their goals. </text:p>
        </text:list-item>
        <text:list-item>
          <text:p text:style-name="Numbering_20_1_Content_Last"> GM asks again if Medals are awarded</text:p>
        </text:list-item>
      </text:list>
      <text:h text:style-name="Heading_20_3" text:outline-level="3"><text:bookmark-start text:name="__RefHeading___medals_12"/><text:bookmark-start text:name="medals1"/>Medals<text:bookmark-end text:name="__RefHeading___medals_12"/><text:bookmark-end text:name="medals1"/></text:h>
      <text:p text:style-name="Text_20_body">Medals may be given at any time during play, but the GM should ask players if they want to give any Medals out before a conflict gets going. This is so that the player has a prompt to think about using Medals which can sometimes be forgotten in play, and also because the actions that lead to conflicts are often Medal-worthy. Further, the Medals given become FATE for a character that they can use in the conflict, so it may help the player to get the Medals just before one begins.</text:p>
      <text:h text:style-name="Heading_20_3" text:outline-level="3"><text:bookmark-start text:name="__RefHeading___acceeding_13"/><text:bookmark-start text:name="acceeding"/>Acceeding<text:bookmark-end text:name="__RefHeading___acceeding_13"/><text:bookmark-end text:name="acceeding"/></text:h>
      <text:p text:style-name="Text_20_body">If the conflict is not some event that is directed at the character that they need to avoid, but just a possible goal, a player may decide to simply fail the conflict and thus avoid paying any VIM to engage in it. If there are dangers, the player may only acceed if they are willing to accept the results of ALL of the dangers that them GM is going to assign to the deck (simply draw all of the danger cards, and assign all of the repercussions that result). </text:p>
      <text:p text:style-name="Text_20_body">If multiple players have their character participating in a conflict, then they can avoid taking consequences if they acceed if at least one player has their character address the conflict, in which case they take on all of the risk from the dangers present. </text:p>
      <text:h text:style-name="Heading_20_3" text:outline-level="3"><text:bookmark-start text:name="__RefHeading___deck_building_14"/><text:bookmark-start text:name="deck_building"/>Deck Building<text:bookmark-end text:name="__RefHeading___deck_building_14"/><text:bookmark-end text:name="deck_building"/></text:h>
      <text:h text:style-name="Heading_20_4" text:outline-level="4"><text:bookmark-start text:name="__RefHeading___players_15"/><text:bookmark-start text:name="players"/>Players<text:bookmark-end text:name="__RefHeading___players_15"/><text:bookmark-end text:name="players"/></text:h>
      <text:p text:style-name="Text_20_body">To engage in a conflict by adding benefit cards into the “resolution deck,” the player must play 1 VIM to start. The player whose character is involved builds a deck comprised of one card per asset level that they bring to bear, drawn randomly and secretly from the “benefits deck“ and placed into the resolution deck (though see Taking Care below before drawing all of the cards needed). The player may invoke one asset from each category (stats, lifepath, skill, distinctions, and gear) for free. Note that taking Assets that are not all that appropriate will result in the GM adding more danger cards to the deck. </text:p>
      <text:h text:style-name="Heading_20_5" text:outline-level="5"><text:bookmark-start text:name="__RefHeading___additional_assets_16"/><text:bookmark-start text:name="additional_assets"/>Additional Assets<text:bookmark-end text:name="__RefHeading___additional_assets_16"/><text:bookmark-end text:name="additional_assets"/></text:h>
      <text:p text:style-name="Text_20_body">The player may add cards for additional assets by paying 1 VIM per asset that they want to activate. These are still subject to the rule that assets that are not totally appropriate will result in the GM adding additional danger cards to the resolution deck. </text:p>
      <text:h text:style-name="Heading_20_5" text:outline-level="5"><text:bookmark-start text:name="__RefHeading___preparation_and_aid_17"/><text:bookmark-start text:name="preparation_and_aid"/>Preparation and Aid<text:bookmark-end text:name="__RefHeading___preparation_and_aid_17"/><text:bookmark-end text:name="preparation_and_aid"/></text:h>
      <text:p text:style-name="Text_20_body">Preparaton can be used to gain cards to be added to the resolution deck associated with the resolution for which preparations are being made. Often a contest will be required to gain the cards.</text:p>
      <text:h text:style-name="Heading_20_5" text:outline-level="5"><text:bookmark-start text:name="__RefHeading___pushing_18"/><text:bookmark-start text:name="pushing"/>Pushing<text:bookmark-end text:name="__RefHeading___pushing_18"/><text:bookmark-end text:name="pushing"/></text:h>
      <text:p text:style-name="Text_20_body">A character may attempt to do better by pushing hard to get it done. Add one benefit card to the deck, and one Exhaustion card to the deck.</text:p>
      <text:h text:style-name="Heading_20_5" text:outline-level="5"><text:bookmark-start text:name="__RefHeading___recklessness_19"/><text:bookmark-start text:name="recklessness"/>Recklessness<text:bookmark-end text:name="__RefHeading___recklessness_19"/><text:bookmark-end text:name="recklessness"/></text:h>
      <text:p text:style-name="Text_20_body">A character may approach the contest recklessly. They may add up to three benefit cards, and for each they add, the opposition adds two danger cards.</text:p>
      <text:h text:style-name="Heading_20_5" text:outline-level="5"><text:bookmark-start text:name="__RefHeading___taking_care_20"/><text:bookmark-start text:name="taking_care"/>Taking Care<text:bookmark-end text:name="__RefHeading___taking_care_20"/><text:bookmark-end text:name="taking_care"/></text:h>
      <text:p text:style-name="Text_20_body">Players may elect to take any of their cards as Caution cards and set these aside. These are played to cancel Danger deck cards. Note this limits how much the character may be able to produce cards to cement their goals. </text:p>
      <text:p text:style-name="Text_20_body">Usually a character may only be either reckless OR take care, not both, but if they can explain an approach that contains both, the player may engage both mechanics.</text:p>
      <text:h text:style-name="Heading_20_5" text:outline-level="5"><text:bookmark-start text:name="__RefHeading___defensive_assets_21"/><text:bookmark-start text:name="defensive_assets"/>Defensive Assets<text:bookmark-end text:name="__RefHeading___defensive_assets_21"/><text:bookmark-end text:name="defensive_assets"/></text:h>
      <text:p text:style-name="Text_20_body">The player may give the player additional Caution cards for gear such as armor or other gear that would work defensively in the conflict at hand that has not been invoked to draw benefit cards to the deck. These cards may be taken even if a character is acting recklessly. </text:p>
      <text:h text:style-name="Heading_20_4" text:outline-level="4"><text:bookmark-start text:name="__RefHeading___gm_22"/><text:bookmark-start text:name="gm"/>GM<text:bookmark-end text:name="__RefHeading___gm_22"/><text:bookmark-end text:name="gm"/></text:h>
      <text:p text:style-name="Text_20_body">The GM adds cards from the “danger deck,” the number of which are based on how dangerous the situation is rated in his estimation. Once the GM has added the danger cards to each resolution deck, deck building is complete. </text:p>
      <text:h text:style-name="Heading_20_3" text:outline-level="3"><text:bookmark-start text:name="__RefHeading___pace_23"/><text:bookmark-start text:name="pace"/>Pace<text:bookmark-end text:name="__RefHeading___pace_23"/><text:bookmark-end text:name="pace"/></text:h>
      <text:p text:style-name="Text_20_body">The pace of a conflict is decided by the GM, but is normally 3, unless the characters involved are all agreeing to go much more cautiously or recklessly than normal, and the situation would allow for this. This determines how many cards will be drawn from the resolution deck each round, though this may vary due to some cards drawn.</text:p>
      <text:p text:style-name="Text_20_body">If the resolution deck is depleted when drawing, put the discarded cards back into their respective decks, and then draw up a new resolution deck using the same method as the first deck was drawn up, and continue drawing from the new deck until a number of cards equal to the pace has been drawn for the round. When this happens, the player must play one VIM to have their character continue the conflict (exhaustion sets in). </text:p>
      <text:p text:style-name="Text_20_body">*Alternate rule to try: If not enough cards can be drawn, treat this as if an Interrupt card has been drawn.</text:p>
      <text:h text:style-name="Heading_20_3" text:outline-level="3"><text:bookmark-start text:name="__RefHeading___pvp_24"/><text:bookmark-start text:name="pvp"/>PvP<text:bookmark-end text:name="__RefHeading___pvp_24"/><text:bookmark-end text:name="pvp"/></text:h>
      <text:p text:style-name="Text_20_body">If more than one PC is involved in a conflict, they each draw up a deck in the same fashion. The GM will determine the number of Danger cards to add to each deck based not on the quality of the opponents, but on other external factors that make the situation dangerous… it's possible that the GM will add no dangers to reflect that the only danger in the situation comes from the opponents inflicting consequences on each other, or preventing each other from reaching their goals.</text:p>
      <text:h text:style-name="Heading_20_4" text:outline-level="4"><text:bookmark-start text:name="__RefHeading___resolution_25"/><text:bookmark-start text:name="resolution1"/>Resolution<text:bookmark-end text:name="__RefHeading___resolution_25"/><text:bookmark-end text:name="resolution1"/></text:h>
      <text:p text:style-name="Text_20_body">Once the resolution deck is built, the player then draws a number of cards each round of resolution equal to the pace, and resolves all of the drawn cards. The player and the opposition player should narrate the their interpretation of the results of the draw. The player may then proceed to another round, or declare the resolution to be complete.</text:p>
      <text:h text:style-name="Heading_20_3" text:outline-level="3"><text:bookmark-start text:name="__RefHeading___card_types_26"/><text:bookmark-start text:name="card_types"/>Card Types<text:bookmark-end text:name="__RefHeading___card_types_26"/><text:bookmark-end text:name="card_types"/></text:h>
      <text:p text:style-name="Text_20_body">Below are the various cards that are in each of the decks.</text:p>
      <text:h text:style-name="Heading_20_4" text:outline-level="4"><text:bookmark-start text:name="__RefHeading___benefit_deck_card_types_27"/><text:bookmark-start text:name="benefit_deck_card_types"/>Benefit Deck Card Types<text:bookmark-end text:name="__RefHeading___benefit_deck_card_types_27"/><text:bookmark-end text:name="benefit_deck_card_types"/></text:h>
      <text:p text:style-name="Text_20_body">When any benefit card type is drawn that is not an Advance, if the player chooses to use any of it's functions instead of turning it into an Advance (which costs one energy), the player gains one Fate.</text:p>
      <text:h text:style-name="Heading_20_5" text:outline-level="5"><text:bookmark-start text:name="__RefHeading___boon_card_28"/><text:bookmark-start text:name="boon_card"/>Boon Card<text:bookmark-end text:name="__RefHeading___boon_card_28"/><text:bookmark-end text:name="boon_card"/></text:h>
      <text:p text:style-name="Text_20_body">Something good happens to the character that is not a result of them gaining position towards a goal. Examples may include the following, but note that if these are the goal, then they are not options for a boon card: </text:p>
      <text:list text:style-name="List_20_1" text:continue-numbering="false">
        <text:list-item>
          <text:p text:style-name="List_20_1_Content_First"> Effects you are creating last longer</text:p>
        </text:list-item>
        <text:list-item>
          <text:p text:style-name="List_20_1_Content"> You make an Impression on an observer</text:p>
        </text:list-item>
        <text:list-item>
          <text:p text:style-name="List_20_1_Content"> You note something (often about the opposition or the difficulties being overcome)</text:p>
        </text:list-item>
        <text:list-item>
          <text:p text:style-name="List_20_1_Content"> You are doing things faster than expected</text:p>
        </text:list-item>
        <text:list-item>
          <text:p text:style-name="List_20_1_Content_Last"> Your actions are subtle, and observers may not be able to discern what you are doing</text:p>
        </text:list-item>
      </text:list>
      <text:h text:style-name="Heading_20_5" text:outline-level="5"><text:bookmark-start text:name="__RefHeading___position_29"/><text:bookmark-start text:name="position"/>Position<text:bookmark-end text:name="__RefHeading___position_29"/><text:bookmark-end text:name="position"/></text:h>
      <text:p text:style-name="Text_20_body">The character takes a stride that positions them more favorably towards a goal. Place the card in front of the player to represent this advanced position. Fictional descriptions of multiple position cards can be narrated as the position being advanced further, or an advance being made along an alternate axis. Alternatively, use this card to discard any other position card in play.</text:p>
      <text:h text:style-name="Heading_20_5" text:outline-level="5"><text:bookmark-start text:name="__RefHeading___cement_position_30"/><text:bookmark-start text:name="cement_position"/>Cement/Position<text:bookmark-end text:name="__RefHeading___cement_position_30"/><text:bookmark-end text:name="cement_position"/></text:h>
      <text:p text:style-name="Text_20_body">Change a number of position cards along one axis of advance into a fictional effect. This creates a rating for the character (usually a positive trait or resource) or their opposition (usually a negative condition). May be played as a position card if no position cards are available (turn position side up relative to the player to indicate this). The card may be held and not played, instead waiting for more position cards to be drawn, so that they, too may be cemented with the other drawn cards. To indicate this place the card with the cement side up.</text:p>
      <text:p text:style-name="Text_20_body">*Playtest: play either end at player's option? Or only play position when no positions are available?</text:p>
      <text:h text:style-name="Heading_20_5" text:outline-level="5"><text:bookmark-start text:name="__RefHeading___caution_31"/><text:bookmark-start text:name="caution"/>Caution<text:bookmark-end text:name="__RefHeading___caution_31"/><text:bookmark-end text:name="caution"/></text:h>
      <text:p text:style-name="Text_20_body">Caution cards are not put into the deck, but are kept in the player's tableau. They can be played before each round as the player decides, and each one played may eliminate one danger card that comes up in that round. </text:p>
      <text:h text:style-name="Heading_20_4" text:outline-level="4"><text:bookmark-start text:name="__RefHeading___danger_card_types_32"/><text:bookmark-start text:name="danger_card_types"/>Danger Card Types<text:bookmark-end text:name="__RefHeading___danger_card_types_32"/><text:bookmark-end text:name="danger_card_types"/></text:h>
      <text:h text:style-name="Heading_20_5" text:outline-level="5"><text:bookmark-start text:name="__RefHeading___complications_33"/><text:bookmark-start text:name="complications"/>Complications<text:bookmark-end text:name="__RefHeading___complications_33"/><text:bookmark-end text:name="complications"/></text:h>
      <text:p text:style-name="Text_20_body">Something bad happens that is not a usual consequenece of this sort of conflict. </text:p>
      <text:list text:style-name="List_20_1" text:continue-numbering="false">
        <text:list-item>
          <text:p text:style-name="List_20_1_Content_First"> Chaos Erupts</text:p>
        </text:list-item>
        <text:list-item>
          <text:p text:style-name="List_20_1_Content"> Things are taking longer than expected</text:p>
        </text:list-item>
        <text:list-item>
          <text:p text:style-name="List_20_1_Content"> Something (you, your target, or your aim) winds up somewhere other than planned.</text:p>
        </text:list-item>
        <text:list-item>
          <text:p text:style-name="List_20_1_Content"> A gear or resource asset you have is broken or lost or used up entirely. If a resource was in use in the conflict as part of the resolution, that is likely the resource lost.</text:p>
        </text:list-item>
        <text:list-item>
          <text:p text:style-name="List_20_1_Content"> A new threat appears! Add danger cards to the deck to represent the new danger, and reshuffle.</text:p>
        </text:list-item>
        <text:list-item>
          <text:p text:style-name="List_20_1_Content"> Something odd or unpredictable happens, which is a detriment. When relatively wild assets like magic or untested technology are being employed, the strangeness will usually be as a result of the asset behaving outside normal parameters.</text:p>
        </text:list-item>
        <text:list-item>
          <text:p text:style-name="List_20_1_Content_Last"> The conflict is getting away from the character, and they are not able to quit it. </text:p>
        </text:list-item>
      </text:list>
      <text:h text:style-name="Heading_20_5" text:outline-level="5"><text:bookmark-start text:name="__RefHeading___danger_34"/><text:bookmark-start text:name="danger"/>Danger<text:bookmark-end text:name="__RefHeading___danger_34"/><text:bookmark-end text:name="danger"/></text:h>
      <text:p text:style-name="Text_20_body">The character's position gets more precarious. Describe the worsening position, and place this card in the danger tableau.</text:p>
      <text:h text:style-name="Heading_20_5" text:outline-level="5"><text:bookmark-start text:name="__RefHeading___consequence_position_35"/><text:bookmark-start text:name="consequence_position"/>Consequence/Position<text:bookmark-end text:name="__RefHeading___consequence_position_35"/><text:bookmark-end text:name="consequence_position"/></text:h>
      <text:p text:style-name="Text_20_body">The character gains one level of a Consequence for each Dangerous Position in play. If the consequence is dangerous in the context of the current conflict, add one danger card to the deck per level of the consequence and reshuffle. Future consequences in the same conflict are likely to exacerbate (add levels to) the original Consequence if drawn in the same conflict. But not if the fiction makes this seem unlikely, in which case a new consequence is generated.</text:p>
      <text:h text:style-name="Heading_20_5" text:outline-level="5"><text:bookmark-start text:name="__RefHeading___exhaustion_36"/><text:bookmark-start text:name="exhaustion"/>Exhaustion<text:bookmark-end text:name="__RefHeading___exhaustion_36"/><text:bookmark-end text:name="exhaustion"/></text:h>
      <text:p text:style-name="Text_20_body">Immediately play one Vim, or end the conflict on this draw.</text:p>
      <text:h text:style-name="Heading_20_5" text:outline-level="5"><text:bookmark-start text:name="__RefHeading___interruption_37"/><text:bookmark-start text:name="interruption"/>Interruption<text:bookmark-end text:name="__RefHeading___interruption_37"/><text:bookmark-end text:name="interruption"/></text:h>
      <text:p text:style-name="Text_20_body">Something happens to cause the conflict to cease immediately, and it cannot resume until the interruption can be dealt with. </text:p>
      <text:h text:style-name="Heading_20_3" text:outline-level="3"><text:bookmark-start text:name="__RefHeading___goal_resolution_38"/><text:bookmark-start text:name="goal_resolution"/>Goal Resolution<text:bookmark-end text:name="__RefHeading___goal_resolution_38"/><text:bookmark-end text:name="goal_resolution"/></text:h>
      <text:h text:style-name="Heading_20_4" text:outline-level="4"><text:bookmark-start text:name="__RefHeading___orthogonal_goals_39"/><text:bookmark-start text:name="orthogonal_goals"/>Orthogonal Goals<text:bookmark-end text:name="__RefHeading___orthogonal_goals_39"/><text:bookmark-end text:name="orthogonal_goals"/></text:h>
      <text:p text:style-name="Text_20_body">If the goals of each side are opposing and mutually exclusive (it's not possible for both to happen), then this is an orthogonal goal. This will be the case most of the time. In this case, the goals are achieved when one side can create a complication or cement an asset to represent the goal being met. If both sides manage to do this at the same time, then the smaller is subtracted from the larger goal, and the remainder of the larger shows the magnitude of the asset. </text:p>
      <text:h text:style-name="Heading_20_4" text:outline-level="4"><text:bookmark-start text:name="__RefHeading___parallel_goals_40"/><text:bookmark-start text:name="parallel_goals"/>Parallel Goals<text:bookmark-end text:name="__RefHeading___parallel_goals_40"/><text:bookmark-end text:name="parallel_goals"/></text:h>
      <text:p text:style-name="Text_20_body">If both sides are able to accomplish their goals, then it's possible both sides manage to accomplish their goals, and each gets them if they have accomplished them before the conflict ends. </text:p>
      <text:h text:style-name="Heading_20_3" text:outline-level="3"><text:bookmark-start text:name="__RefHeading___failure_41"/><text:bookmark-start text:name="failure"/>Failure<text:bookmark-end text:name="__RefHeading___failure_41"/><text:bookmark-end text:name="failure"/></text:h>
      <text:p text:style-name="Text_20_body">There is no failure card, a character fails to get their goal if the conflict ends before they get the goal (which can be due to an interruption, or the player calling for an end to the conflict).</text:p>
      <text:h text:style-name="Heading_20_3" text:outline-level="3"><text:bookmark-start text:name="__RefHeading___temporary_assets_42"/><text:bookmark-start text:name="temporary_assets"/>Temporary Assets<text:bookmark-end text:name="__RefHeading___temporary_assets_42"/><text:bookmark-end text:name="temporary_assets"/></text:h>
      <text:p text:style-name="Text_20_body">When position is cemented, it is turned into a temporary asset equal to the level of the position cards cemented. Temporary assets may be cemented into permanent assets with another contest. </text:p>
      <text:h text:style-name="Heading_20_4" text:outline-level="4"><text:bookmark-start text:name="__RefHeading___medals_43"/><text:bookmark-start text:name="medals2"/>Medals<text:bookmark-end text:name="__RefHeading___medals_43"/><text:bookmark-end text:name="medals2"/></text:h>
      <text:p text:style-name="Text_20_body">Once a conflict is over, the GM should (assuming any player has medals to give) prompt players to see if they have any Medals they would like to bestow, perhaps based on fun resolution. This is yet another prompt to ensure that players aren't missing out on opportunities to use Medal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7::49:27</meta:creation-date>
    <dc:creator>Generated</dc:creator>
    <dc:date>2026-09-13T17::49:27</dc:date>
    <dc:language>en-US</dc:language>
    <meta:editing-cycles>1</meta:editing-cycles>
    <meta:editing-duration>PT0S</meta:editing-duration>
    <dc:title>under_fantastic_skies:under_fantastic_skies_system</dc:title>
  </office:meta>
</office:document-meta>
</file>